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le1" style:family="table">
      <style:table-properties style:width="28.106cm" fo:margin-left="0cm" table:align="left"/>
    </style:style>
    <style:style style:name="Tabelle1.A" style:family="table-column">
      <style:table-column-properties style:column-width="13.3cm"/>
    </style:style>
    <style:style style:name="Tabelle1.B" style:family="table-column">
      <style:table-column-properties style:column-width="1.595cm"/>
    </style:style>
    <style:style style:name="Tabelle1.C" style:family="table-column">
      <style:table-column-properties style:column-width="13.212cm"/>
    </style:style>
    <style:style style:name="Tabelle1.A1" style:family="table-cell">
      <style:table-cell-properties fo:padding="0.097cm" fo:border="none"/>
    </style:style>
    <style:style style:name="P1" style:family="paragraph" style:parent-style-name="Table_20_Contents">
      <style:text-properties style:font-name="Arial" officeooo:rsid="00183a42" officeooo:paragraph-rsid="001d7052"/>
    </style:style>
    <style:style style:name="P2" style:family="paragraph" style:parent-style-name="Table_20_Contents">
      <loext:graphic-properties draw:fill="none"/>
      <style:paragraph-properties fo:margin-left="0cm" fo:margin-right="0.9cm" fo:orphans="0" fo:widows="0" fo:text-indent="0cm" style:auto-text-indent="false" fo:background-color="transparent" text:number-lines="false" text:line-number="0"/>
      <style:text-properties style:font-name="Arial" officeooo:rsid="00183a42" officeooo:paragraph-rsid="0027a282"/>
    </style:style>
    <style:style style:name="P3" style:family="paragraph" style:parent-style-name="Table_20_Contents">
      <loext:graphic-properties draw:fill="none"/>
      <style:paragraph-properties fo:margin-left="0cm" fo:margin-right="0.9cm" fo:orphans="0" fo:widows="0" fo:text-indent="0cm" style:auto-text-indent="false" fo:background-color="transparent" text:number-lines="false" text:line-number="0"/>
      <style:text-properties style:font-name="Arial" officeooo:rsid="00183a42" officeooo:paragraph-rsid="002e088b"/>
    </style:style>
    <style:style style:name="P4" style:family="paragraph" style:parent-style-name="Table_20_Contents">
      <style:text-properties style:font-name="Arial" officeooo:rsid="00183a42" officeooo:paragraph-rsid="0027a282"/>
    </style:style>
    <style:style style:name="P5" style:family="paragraph" style:parent-style-name="Table_20_Contents">
      <style:text-properties style:font-name="Arial" officeooo:rsid="00183a42" officeooo:paragraph-rsid="002e088b"/>
    </style:style>
    <style:style style:name="P6" style:family="paragraph" style:parent-style-name="Table_20_Contents">
      <style:text-properties style:font-name="Arial" officeooo:rsid="001a2a96" officeooo:paragraph-rsid="0027a282"/>
    </style:style>
    <style:style style:name="P7" style:family="paragraph" style:parent-style-name="Table_20_Contents">
      <style:text-properties style:font-name="Arial" officeooo:rsid="001a2a96" officeooo:paragraph-rsid="002e088b"/>
    </style:style>
    <style:style style:name="P8" style:family="paragraph" style:parent-style-name="Table_20_Contents">
      <style:text-properties style:font-name="Arial" officeooo:rsid="002836d3" officeooo:paragraph-rsid="002c799b"/>
    </style:style>
    <style:style style:name="P9" style:family="paragraph" style:parent-style-name="Table_20_Contents">
      <style:text-properties style:font-name="Arial" officeooo:rsid="002836d3" officeooo:paragraph-rsid="002e088b"/>
    </style:style>
    <style:style style:name="P10" style:family="paragraph" style:parent-style-name="Table_20_Contents">
      <style:text-properties style:font-name="Arial" officeooo:rsid="002c799b" officeooo:paragraph-rsid="002c799b"/>
    </style:style>
    <style:style style:name="P11" style:family="paragraph" style:parent-style-name="Table_20_Contents">
      <style:text-properties style:font-name="Arial" officeooo:rsid="002c799b" officeooo:paragraph-rsid="002e088b"/>
    </style:style>
    <style:style style:name="P12" style:family="paragraph" style:parent-style-name="Table_20_Contents">
      <style:text-properties style:font-name="Arial" fo:font-size="10.5pt" officeooo:rsid="002027d1" officeooo:paragraph-rsid="002e088b" style:font-size-asian="10.5pt" style:font-size-complex="10.5pt"/>
    </style:style>
    <style:style style:name="P13" style:family="paragraph" style:parent-style-name="Table_20_Contents">
      <style:text-properties style:font-name="Arial" fo:font-size="10.5pt" officeooo:rsid="001a2a96" officeooo:paragraph-rsid="0027a282" style:font-size-asian="10.5pt" style:font-size-complex="10.5pt"/>
    </style:style>
    <style:style style:name="P14" style:family="paragraph" style:parent-style-name="Table_20_Contents">
      <style:text-properties style:font-name="Arial" fo:font-size="10.5pt" officeooo:rsid="001a2a96" officeooo:paragraph-rsid="002e088b" style:font-size-asian="10.5pt" style:font-size-complex="10.5pt"/>
    </style:style>
    <style:style style:name="P15" style:family="paragraph" style:parent-style-name="Table_20_Contents">
      <style:text-properties style:font-name="Arial" fo:font-size="10.5pt" fo:font-weight="bold" officeooo:rsid="00244e51" officeooo:paragraph-rsid="002e088b" style:font-size-asian="10.5pt" style:font-weight-asian="bold" style:font-size-complex="10.5pt" style:font-weight-complex="bold"/>
    </style:style>
    <style:style style:name="P16" style:family="paragraph" style:parent-style-name="Table_20_Contents">
      <style:text-properties style:font-name="Arial" fo:font-size="10.5pt" fo:font-weight="bold" officeooo:rsid="002e088b" officeooo:paragraph-rsid="002e088b" style:font-size-asian="10.5pt" style:font-weight-asian="bold" style:font-size-complex="10.5pt" style:font-weight-complex="bold"/>
    </style:style>
    <style:style style:name="P17" style:family="paragraph" style:parent-style-name="Table_20_Contents">
      <style:text-properties style:font-name="Arial" fo:font-size="11pt" officeooo:rsid="002027d1" officeooo:paragraph-rsid="0027a282" style:font-size-asian="11pt" style:font-size-complex="11pt"/>
    </style:style>
    <style:style style:name="P18" style:family="paragraph" style:parent-style-name="Table_20_Contents">
      <style:text-properties style:font-name="Arial" fo:font-size="11pt" officeooo:rsid="002027d1" officeooo:paragraph-rsid="002e088b" style:font-size-asian="11pt" style:font-size-complex="11pt"/>
    </style:style>
    <style:style style:name="P19" style:family="paragraph" style:parent-style-name="Table_20_Contents">
      <style:text-properties style:font-name="Arial" fo:font-size="11pt" officeooo:rsid="002836d3" officeooo:paragraph-rsid="002c799b" style:font-size-asian="11pt" style:font-size-complex="11pt"/>
    </style:style>
    <style:style style:name="P20" style:family="paragraph" style:parent-style-name="Table_20_Contents">
      <style:text-properties style:font-name="Arial" fo:font-size="11pt" officeooo:rsid="002836d3" officeooo:paragraph-rsid="002e088b" style:font-size-asian="11pt" style:font-size-complex="11pt"/>
    </style:style>
    <style:style style:name="P21" style:family="paragraph" style:parent-style-name="Table_20_Contents">
      <style:text-properties style:font-name="Arial" officeooo:rsid="001c39ee" officeooo:paragraph-rsid="002e088b"/>
    </style:style>
    <style:style style:name="P22" style:family="paragraph" style:parent-style-name="Table_20_Contents">
      <style:text-properties fo:color="#000000" loext:opacity="100%" style:font-name="Arial" fo:font-size="10.5pt" style:text-underline-style="none" fo:font-weight="bold" officeooo:rsid="001c39ee" officeooo:paragraph-rsid="0027a282" style:font-size-asian="10.5pt" style:font-weight-asian="bold" style:font-size-complex="10.5pt" style:font-weight-complex="bold"/>
    </style:style>
    <style:style style:name="P23" style:family="paragraph" style:parent-style-name="Table_20_Contents">
      <style:text-properties fo:color="#000000" loext:opacity="100%" style:font-name="Arial" fo:font-size="10.5pt" style:text-underline-style="none" fo:font-weight="bold" officeooo:rsid="001c39ee" officeooo:paragraph-rsid="002e088b" style:font-size-asian="10.5pt" style:font-weight-asian="bold" style:font-size-complex="10.5pt" style:font-weight-complex="bold"/>
    </style:style>
    <style:style style:name="P24" style:family="paragraph" style:parent-style-name="Table_20_Contents">
      <style:text-properties fo:color="#000000" loext:opacity="100%" style:font-name="Arial" fo:font-size="10.5pt" style:text-underline-style="none" officeooo:rsid="001c39ee" officeooo:paragraph-rsid="0027a282" style:font-size-asian="10.5pt" style:font-size-complex="10.5pt"/>
    </style:style>
    <style:style style:name="P25" style:family="paragraph" style:parent-style-name="Table_20_Contents">
      <loext:graphic-properties draw:fill="none"/>
      <style:paragraph-properties fo:margin-left="0cm" fo:margin-right="0cm" fo:orphans="0" fo:widows="0" fo:text-indent="0cm" style:auto-text-indent="false" fo:background-color="transparent" text:number-lines="false" text:line-number="0"/>
      <style:text-properties fo:color="#000000" loext:opacity="100%" style:font-name="Arial" fo:font-size="10.5pt" style:text-underline-style="none" officeooo:rsid="001c39ee" officeooo:paragraph-rsid="0027a282" style:font-size-asian="10.5pt" style:font-size-complex="10.5pt"/>
    </style:style>
    <style:style style:name="P26" style:family="paragraph" style:parent-style-name="Table_20_Contents">
      <loext:graphic-properties draw:fill="none"/>
      <style:paragraph-properties fo:margin-left="0cm" fo:margin-right="0cm" fo:orphans="0" fo:widows="0" fo:text-indent="0cm" style:auto-text-indent="false" fo:background-color="transparent" text:number-lines="false" text:line-number="0"/>
      <style:text-properties fo:color="#000000" loext:opacity="100%" style:font-name="Arial" fo:font-size="10.5pt" style:text-underline-style="none" officeooo:rsid="001c39ee" officeooo:paragraph-rsid="002e088b" style:font-size-asian="10.5pt" style:font-size-complex="10.5pt"/>
    </style:style>
    <style:style style:name="P27" style:family="paragraph" style:parent-style-name="Table_20_Contents">
      <style:text-properties fo:color="#000000" loext:opacity="100%" style:font-name="Arial" fo:font-size="10.5pt" style:text-underline-style="none" officeooo:rsid="001c39ee" officeooo:paragraph-rsid="002e088b" style:font-size-asian="10.5pt" style:font-size-complex="10.5pt"/>
    </style:style>
    <style:style style:name="P28" style:family="paragraph" style:parent-style-name="Table_20_Contents">
      <style:text-properties style:font-name="Arial" fo:font-size="10.5pt" officeooo:rsid="002027d1" officeooo:paragraph-rsid="0030bacd" style:font-size-asian="10.5pt" style:font-size-complex="10.5pt"/>
    </style:style>
    <style:style style:name="T1" style:family="text">
      <style:text-properties officeooo:rsid="001a2a96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weight="bold" officeooo:rsid="002035ec" style:font-weight-asian="bold" style:font-weight-complex="bold"/>
    </style:style>
    <style:style style:name="T4" style:family="text">
      <style:text-properties fo:font-weight="bold" officeooo:rsid="00244e51" style:font-weight-asian="bold" style:font-weight-complex="bold"/>
    </style:style>
    <style:style style:name="T5" style:family="text">
      <style:text-properties fo:font-weight="bold" officeooo:rsid="0025e369" style:font-weight-asian="bold" style:font-weight-complex="bold"/>
    </style:style>
    <style:style style:name="T6" style:family="text">
      <style:text-properties fo:font-weight="bold" officeooo:rsid="002ecdd1" style:font-weight-asian="bold" style:font-weight-complex="bold"/>
    </style:style>
    <style:style style:name="T7" style:family="text">
      <style:text-properties fo:font-weight="bold" officeooo:rsid="0030bacd" style:font-weight-asian="bold" style:font-weight-complex="bold"/>
    </style:style>
    <style:style style:name="T8" style:family="text">
      <style:text-properties fo:font-size="18pt" fo:font-weight="bold" officeooo:rsid="001a894f" style:font-size-asian="18pt" style:font-weight-asian="bold" style:font-size-complex="18pt" style:font-weight-complex="bold"/>
    </style:style>
    <style:style style:name="T9" style:family="text">
      <style:text-properties officeooo:rsid="001a894f"/>
    </style:style>
    <style:style style:name="T10" style:family="text">
      <style:text-properties officeooo:rsid="002035ec"/>
    </style:style>
    <style:style style:name="T11" style:family="text">
      <style:text-properties fo:color="#000000" loext:opacity="100%" fo:font-size="10.5pt" style:text-underline-style="none" style:font-size-asian="10.5pt" style:font-size-complex="10.5pt"/>
    </style:style>
    <style:style style:name="T12" style:family="text">
      <style:text-properties fo:color="#000000" loext:opacity="100%" fo:font-size="10.5pt" style:text-underline-style="none" officeooo:rsid="002a8bab" style:font-size-asian="10.5pt" style:font-size-complex="10.5pt"/>
    </style:style>
    <style:style style:name="T13" style:family="text">
      <style:text-properties officeooo:rsid="002a8bab"/>
    </style:style>
    <style:style style:name="T14" style:family="text">
      <style:text-properties fo:font-size="10.5pt" style:font-size-asian="10.5pt" style:font-size-complex="10.5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le1" table:style-name="Tabelle1">
        <table:table-column table:style-name="Tabelle1.A"/>
        <table:table-column table:style-name="Tabelle1.B"/>
        <table:table-column table:style-name="Tabelle1.C"/>
        <table:table-row>
          <table:table-cell table:style-name="Tabelle1.A1" office:value-type="string">
            <text:p text:style-name="P2"><text:span text:style-name="T8">WORKSHOP FÜR ERWACHSENE</text:span> </text:p>
            <text:p text:style-name="P4"><text:span text:style-name="T1">(Teilnehmerzahl </text:span><text:span text:style-name="T9">6 – 8 Personen</text:span><text:span text:style-name="T1">) </text:span></text:p>
            <text:p text:style-name="P6"/>
            <text:p text:style-name="P17"><text:span text:style-name="T2">ANMELDUNG</text:span> für Samstag, den__________________________</text:p>
            <text:p text:style-name="P17"/>
            <text:p text:style-name="P17"/>
            <text:p text:style-name="P17">Name:<text:tab/><text:tab/><text:tab/>____________________________________</text:p>
            <text:p text:style-name="P17"/>
            <text:p text:style-name="P17">Vorname:<text:tab/><text:tab/>____________________________________</text:p>
            <text:p text:style-name="P17"/>
            <text:p text:style-name="P17">Wohnort:<text:tab/><text:tab/>____________________________________</text:p>
            <text:p text:style-name="P17"/>
            <text:p text:style-name="P17">Straße:<text:tab/><text:tab/>____________________________________</text:p>
            <text:p text:style-name="P17"/>
            <text:p text:style-name="P17">Telefon:<text:tab/><text:tab/>____________________________________</text:p>
            <text:p text:style-name="P17"/>
            <text:p text:style-name="P17">E-Mail<text:tab/><text:tab/><text:tab/>____________________________________</text:p>
            <text:p text:style-name="P17"/>
            <text:p text:style-name="P17"/>
            <text:p text:style-name="P19">Datum und Unterschrift: <text:tab/>_______________________________</text:p>
            <text:p text:style-name="P8"><text:line-break/></text:p>
            <text:p text:style-name="P12"><text:span text:style-name="T2">D</text:span><text:span text:style-name="T3">ie Teiln</text:span><text:span text:style-name="T6">ahme</text:span><text:span text:style-name="T3">gebühr </text:span><text:span text:style-name="T2">in Höhe von</text:span><text:span text:style-name="T5"> 40 </text:span><text:span text:style-name="T2">Euro </text:span><text:span text:style-name="T4">wird eine Woche vor Beginn des Workshops fällig. </text:span></text:p>
            <text:p text:style-name="P15"/>
            <text:p text:style-name="P16">Bankverbindung Yvonne Sell-Wolpert, Volksbank Zollernalb eG<text:line-break/>DE40 6539 0120 0087 0080 09</text:p>
            <text:p text:style-name="P16"/>
            <text:p text:style-name="P12"><text:span text:style-name="T2">Bei Absagen direkt am Veranstaltungstag </text:span><text:span text:style-name="T4">kann</text:span><text:span text:style-name="T3"> die Teiln</text:span><text:span text:style-name="T7">ahme</text:span><text:span text:style-name="T3">gebühr </text:span><text:span text:style-name="T4">leider </text:span><text:span text:style-name="T3">nicht erstattet </text:span><text:span text:style-name="T5">werden</text:span><text:span text:style-name="T10">.</text:span> </text:p>
            <text:p text:style-name="P13"/>
            <text:p text:style-name="P10"><text:span text:style-name="T14">Das Anmeldeformular kann per Mail an </text:span><text:a xlink:type="simple" xlink:href="mailto:fadenmalerei@gmail.com" text:style-name="Internet_20_link" text:visited-style-name="Visited_20_Internet_20_Link"><text:span text:style-name="T14">fadenmalerei@gmail.com</text:span></text:a><text:span text:style-name="T14"> gesendet <text:s/>oder direkt im Comptoir-Gebäude abgegeben werden.</text:span></text:p>
            <text:p text:style-name="P13"/>
            <text:p text:style-name="P22">Yvonne’s Fadenmalerei<text:tab/><text:tab/><text:tab/><text:span text:style-name="T13">Comptoir-Gebäude</text:span></text:p>
            <text:p text:style-name="P24">Yvonne Sell-Wolpert<text:tab/><text:tab/><text:tab/><text:tab/><text:span text:style-name="T13">Tina Jezeran</text:span></text:p>
            <text:p text:style-name="P24">Brahmsweg 3<text:tab/><text:tab/><text:tab/><text:tab/><text:tab/><text:span text:style-name="T13">Spinnereigarten 1</text:span></text:p>
            <text:p text:style-name="P21"><text:span text:style-name="T11">72348 Rosenfeld<text:tab/><text:tab/><text:tab/><text:tab/></text:span><text:span text:style-name="T12">88239 Wangen i.A. </text:span><text:span text:style-name="T11">07428/9381817</text:span></text:p>
            <text:p text:style-name="P21"><text:a xlink:type="simple" xlink:href="mailto:fadenmalerei@gmail.com" text:style-name="Internet_20_link" text:visited-style-name="Visited_20_Internet_20_Link"><text:span text:style-name="T11">fadenmalerei@gmail.com</text:span></text:a></text:p>
            <text:p text:style-name="P25">yvonne.sell-wolpert.de</text:p>
          </table:table-cell>
          <table:table-cell table:style-name="Tabelle1.A1" office:value-type="string">
            <text:p text:style-name="P1"/>
          </table:table-cell>
          <table:table-cell table:style-name="Tabelle1.A1" office:value-type="string">
            <text:p text:style-name="P3"><text:span text:style-name="T8">WORKSHOP FÜR ERWACHSENE</text:span> </text:p>
            <text:p text:style-name="P5"><text:span text:style-name="T1">(Teilnehmerzahl </text:span><text:span text:style-name="T9">6 – 8 Personen</text:span><text:span text:style-name="T1">) </text:span></text:p>
            <text:p text:style-name="P7"/>
            <text:p text:style-name="P18"><text:span text:style-name="T2">ANMELDUNG</text:span> für Samstag, den__________________________</text:p>
            <text:p text:style-name="P18"/>
            <text:p text:style-name="P18"/>
            <text:p text:style-name="P18">Name:<text:tab/><text:tab/><text:tab/>____________________________________</text:p>
            <text:p text:style-name="P18"/>
            <text:p text:style-name="P18">Vorname:<text:tab/><text:tab/>____________________________________</text:p>
            <text:p text:style-name="P18"/>
            <text:p text:style-name="P18">Wohnort:<text:tab/><text:tab/>____________________________________</text:p>
            <text:p text:style-name="P18"/>
            <text:p text:style-name="P18">Straße:<text:tab/><text:tab/>____________________________________</text:p>
            <text:p text:style-name="P18"/>
            <text:p text:style-name="P18">Telefon:<text:tab/><text:tab/>____________________________________</text:p>
            <text:p text:style-name="P18"/>
            <text:p text:style-name="P18">E-Mail<text:tab/><text:tab/><text:tab/>____________________________________</text:p>
            <text:p text:style-name="P18"/>
            <text:p text:style-name="P18"/>
            <text:p text:style-name="P20">Datum und Unterschrift: <text:tab/>_______________________________</text:p>
            <text:p text:style-name="P9"><text:line-break/></text:p>
            <text:p text:style-name="P12"><text:span text:style-name="T2">D</text:span><text:span text:style-name="T3">ie Teiln</text:span><text:span text:style-name="T6">ahme</text:span><text:span text:style-name="T3">gebühr </text:span><text:span text:style-name="T2">in Höhe von</text:span><text:span text:style-name="T5"> 40 </text:span><text:span text:style-name="T2">Euro </text:span><text:span text:style-name="T4">wird eine Woche vor Beginn des Workshops fällig. </text:span></text:p>
            <text:p text:style-name="P15"/>
            <text:p text:style-name="P16">Bankverbindung Yvonne Sell-Wolpert, Volksbank Zollernalb eG<text:line-break/>DE40 6539 0120 0087 0080 09</text:p>
            <text:p text:style-name="P16"/>
            <text:p text:style-name="P28"><text:span text:style-name="T2">Bei Absagen direkt am Veranstaltungstag </text:span><text:span text:style-name="T4">kann</text:span><text:span text:style-name="T3"> die Teiln</text:span><text:span text:style-name="T7">ahme</text:span><text:span text:style-name="T3">gebühr </text:span><text:span text:style-name="T4">leider </text:span><text:span text:style-name="T3">nicht erstattet </text:span><text:span text:style-name="T5">werden</text:span><text:span text:style-name="T10">.</text:span> </text:p>
            <text:p text:style-name="P14"/>
            <text:p text:style-name="P11"><text:span text:style-name="T14">Das Anmeldeformular kann per Mail an </text:span><text:a xlink:type="simple" xlink:href="mailto:fadenmalerei@gmail.com" text:style-name="Internet_20_link" text:visited-style-name="Visited_20_Internet_20_Link"><text:span text:style-name="T14">fadenmalerei@gmail.com</text:span></text:a><text:span text:style-name="T14"> gesendet oder direkt im Comptoir-Gebäude abgegeben werden.</text:span></text:p>
            <text:p text:style-name="P14"/>
            <text:p text:style-name="P23">Yvonne’s Fadenmalerei<text:tab/><text:tab/><text:tab/><text:span text:style-name="T13">Comptoir-Gebäude</text:span></text:p>
            <text:p text:style-name="P27">Yvonne Sell-Wolpert<text:tab/><text:tab/><text:tab/><text:tab/><text:span text:style-name="T13">Tina Jezeran</text:span></text:p>
            <text:p text:style-name="P27">Brahmsweg 3<text:tab/><text:tab/><text:tab/><text:tab/><text:tab/><text:span text:style-name="T13">Spinnereigarten 1</text:span></text:p>
            <text:p text:style-name="P21"><text:span text:style-name="T11">72348 Rosenfeld<text:tab/><text:tab/><text:tab/><text:tab/></text:span><text:span text:style-name="T12">88239 Wangen i.A. </text:span><text:span text:style-name="T11">07428/9381817</text:span></text:p>
            <text:p text:style-name="P21"><text:a xlink:type="simple" xlink:href="mailto:fadenmalerei@gmail.com" text:style-name="Internet_20_link" text:visited-style-name="Visited_20_Internet_20_Link"><text:span text:style-name="T11">fadenmalerei@gmail.com</text:span></text:a></text:p>
            <text:p text:style-name="P26">yvonne.sell-wolpert.de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" style:font-family-complex="'Lucida Sans'" style:font-family-generic-complex="swiss" style:language-complex="zxx" style:country-complex="non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9.7cm" fo:page-height="21.001cm" style:num-format="1" style:print-orientation="landscape" fo:margin-top="0.9cm" fo:margin-bottom="0.9cm" fo:margin-left="0.801cm" fo:margin-right="0.8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6-03-27T11:40:03.377000000</meta:creation-date>
    <dc:date>2026-07-26T16:28:48.078000000</dc:date>
    <meta:editing-duration>PT1H12M22S</meta:editing-duration>
    <meta:editing-cycles>13</meta:editing-cycles>
    <meta:generator>LibreOffice/7.3.7.2$Windows_X86_64 LibreOffice_project/e114eadc50a9ff8d8c8a0567d6da8f454beeb84f</meta:generator>
    <meta:document-statistic meta:table-count="1" meta:image-count="0" meta:object-count="0" meta:page-count="1" meta:paragraph-count="42" meta:word-count="198" meta:character-count="2059" meta:non-whitespace-character-count="1846"/>
  </office:meta>
</office:document-meta>
</file>