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28.106cm" fo:margin-left="0cm" table:align="left"/>
    </style:style>
    <style:style style:name="Tabelle1.A" style:family="table-column">
      <style:table-column-properties style:column-width="13.3cm"/>
    </style:style>
    <style:style style:name="Tabelle1.B" style:family="table-column">
      <style:table-column-properties style:column-width="1.506cm"/>
    </style:style>
    <style:style style:name="Tabelle1.1" style:family="table-row">
      <style:table-row-properties style:min-row-height="1.997cm"/>
    </style:style>
    <style:style style:name="Tabelle1.A1" style:family="table-cell">
      <style:table-cell-properties fo:padding="0.097cm" fo:border="none"/>
    </style:style>
    <style:style style:name="P1" style:family="paragraph" style:parent-style-name="Table_20_Contents">
      <style:text-properties style:font-name="Arial" officeooo:rsid="00183a42" officeooo:paragraph-rsid="001d7052"/>
    </style:style>
    <style:style style:name="P2" style:family="paragraph" style:parent-style-name="Table_20_Contents">
      <style:text-properties style:font-name="Arial" officeooo:rsid="00183a42" officeooo:paragraph-rsid="001c39ee"/>
    </style:style>
    <style:style style:name="P3" style:family="paragraph" style:parent-style-name="Standard">
      <style:text-properties style:font-name="Arial" officeooo:rsid="00183a42" officeooo:paragraph-rsid="002d709d"/>
    </style:style>
    <style:style style:name="P4" style:family="paragraph" style:parent-style-name="Table_20_Contents">
      <style:text-properties style:font-name="Arial" officeooo:rsid="001c39ee" officeooo:paragraph-rsid="002d709d"/>
    </style:style>
    <style:style style:name="P5" style:family="paragraph" style:parent-style-name="Table_20_Contents">
      <style:text-properties style:font-name="Arial" officeooo:rsid="002027d1" officeooo:paragraph-rsid="002027d1"/>
    </style:style>
    <style:style style:name="P6" style:family="paragraph" style:parent-style-name="Table_20_Contents">
      <style:text-properties style:font-name="Arial" officeooo:rsid="002027d1" officeooo:paragraph-rsid="002d709d"/>
    </style:style>
    <style:style style:name="P7" style:family="paragraph" style:parent-style-name="Table_20_Contents">
      <style:text-properties style:font-name="Arial" officeooo:rsid="002a5cd0" officeooo:paragraph-rsid="002a5cd0"/>
    </style:style>
    <style:style style:name="P8" style:family="paragraph" style:parent-style-name="Table_20_Contents">
      <style:text-properties style:font-name="Arial" officeooo:rsid="002a5cd0" officeooo:paragraph-rsid="002d709d"/>
    </style:style>
    <style:style style:name="P9" style:family="paragraph" style:parent-style-name="Table_20_Contents">
      <style:text-properties style:font-name="Arial" fo:font-size="10.5pt" officeooo:rsid="002027d1" officeooo:paragraph-rsid="002d709d" style:font-size-asian="10.5pt" style:font-size-complex="10.5pt"/>
    </style:style>
    <style:style style:name="P10" style:family="paragraph" style:parent-style-name="Table_20_Contents">
      <style:text-properties style:font-name="Arial" fo:font-size="10.5pt" officeooo:rsid="001a2a96" officeooo:paragraph-rsid="002d709d" style:font-size-asian="10.5pt" style:font-size-complex="10.5pt"/>
    </style:style>
    <style:style style:name="P11" style:family="paragraph" style:parent-style-name="Table_20_Contents">
      <style:text-properties style:font-name="Arial" fo:font-size="10.5pt" fo:font-weight="bold" officeooo:rsid="00244e51" officeooo:paragraph-rsid="002d709d" style:font-size-asian="10.5pt" style:font-weight-asian="bold" style:font-size-complex="10.5pt" style:font-weight-complex="bold"/>
    </style:style>
    <style:style style:name="P12" style:family="paragraph" style:parent-style-name="Table_20_Contents">
      <style:text-properties style:font-name="Arial" fo:font-size="10.5pt" fo:font-weight="bold" officeooo:rsid="002e088b" officeooo:paragraph-rsid="002d709d" style:font-size-asian="10.5pt" style:font-weight-asian="bold" style:font-size-complex="10.5pt" style:font-weight-complex="bold"/>
    </style:style>
    <style:style style:name="P13" style:family="paragraph" style:parent-style-name="Table_20_Contents">
      <style:text-properties style:font-name="Arial" fo:font-size="10.5pt" fo:font-weight="bold" officeooo:rsid="001a894f" officeooo:paragraph-rsid="001a894f" style:font-size-asian="10.5pt" style:font-weight-asian="bold" style:font-size-complex="10.5pt" style:font-weight-complex="bold"/>
    </style:style>
    <style:style style:name="P14" style:family="paragraph" style:parent-style-name="Table_20_Contents">
      <style:text-properties style:font-name="Arial" fo:font-size="10.5pt" fo:font-weight="bold" officeooo:rsid="001a894f" officeooo:paragraph-rsid="002d709d" style:font-size-asian="10.5pt" style:font-weight-asian="bold" style:font-size-complex="10.5pt" style:font-weight-complex="bold"/>
    </style:style>
    <style:style style:name="P15" style:family="paragraph" style:parent-style-name="Table_20_Contents">
      <style:text-properties style:font-name="Arial" officeooo:rsid="002c799b" officeooo:paragraph-rsid="002d709d"/>
    </style:style>
    <style:style style:name="P16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fo:color="#000000" loext:opacity="100%" style:font-name="Arial" fo:font-size="10.5pt" style:text-underline-style="none" officeooo:rsid="001c39ee" officeooo:paragraph-rsid="002d709d" style:font-size-asian="10.5pt" style:font-size-complex="10.5pt"/>
    </style:style>
    <style:style style:name="P17" style:family="paragraph" style:parent-style-name="Table_20_Contents">
      <style:text-properties fo:color="#000000" loext:opacity="100%" style:font-name="Arial" fo:font-size="10.5pt" style:text-underline-style="none" officeooo:rsid="001c39ee" officeooo:paragraph-rsid="002d709d" style:font-size-asian="10.5pt" style:font-size-complex="10.5pt"/>
    </style:style>
    <style:style style:name="P18" style:family="paragraph" style:parent-style-name="Table_20_Contents">
      <style:text-properties fo:color="#000000" loext:opacity="100%" style:font-name="Arial" fo:font-size="10.5pt" style:text-underline-style="none" fo:font-weight="bold" officeooo:rsid="001c39ee" officeooo:paragraph-rsid="002d709d" style:font-size-asian="10.5pt" style:font-weight-asian="bold" style:font-size-complex="10.5pt" style:font-weight-complex="bold"/>
    </style:style>
    <style:style style:name="P19" style:family="paragraph" style:parent-style-name="Table_20_Contents">
      <style:text-properties style:font-name="Arial" fo:font-size="10.5pt" officeooo:rsid="002027d1" officeooo:paragraph-rsid="002f4c1b" style:font-size-asian="10.5pt" style:font-size-complex="10.5pt"/>
    </style:style>
    <style:style style:name="T1" style:family="text">
      <style:text-properties officeooo:rsid="001a2a96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2035ec" style:font-weight-asian="bold" style:font-weight-complex="bold"/>
    </style:style>
    <style:style style:name="T4" style:family="text">
      <style:text-properties fo:font-weight="bold" officeooo:rsid="00244e51" style:font-weight-asian="bold" style:font-weight-complex="bold"/>
    </style:style>
    <style:style style:name="T5" style:family="text">
      <style:text-properties fo:font-weight="bold" officeooo:rsid="0025e369" style:font-weight-asian="bold" style:font-weight-complex="bold"/>
    </style:style>
    <style:style style:name="T6" style:family="text">
      <style:text-properties fo:font-weight="bold" officeooo:rsid="002ecdd1" style:font-weight-asian="bold" style:font-weight-complex="bold"/>
    </style:style>
    <style:style style:name="T7" style:family="text">
      <style:text-properties fo:font-weight="bold" officeooo:rsid="002d709d" style:font-weight-asian="bold" style:font-weight-complex="bold"/>
    </style:style>
    <style:style style:name="T8" style:family="text">
      <style:text-properties fo:font-weight="bold" officeooo:rsid="0030bacd" style:font-weight-asian="bold" style:font-weight-complex="bold"/>
    </style:style>
    <style:style style:name="T9" style:family="text">
      <style:text-properties fo:font-size="18pt" fo:font-weight="bold" style:font-size-asian="18pt" style:font-weight-asian="bold" style:font-size-complex="18pt" style:font-weight-complex="bold"/>
    </style:style>
    <style:style style:name="T10" style:family="text">
      <style:text-properties fo:font-size="18pt" fo:font-weight="bold" officeooo:rsid="002f4c1b" style:font-size-asian="18pt" style:font-weight-asian="bold" style:font-size-complex="18pt" style:font-weight-complex="bold"/>
    </style:style>
    <style:style style:name="T11" style:family="text">
      <style:text-properties officeooo:rsid="002035ec"/>
    </style:style>
    <style:style style:name="T12" style:family="text">
      <style:text-properties fo:color="#000000" loext:opacity="100%" fo:font-size="10.5pt" style:text-underline-style="none" style:font-size-asian="10.5pt" style:font-size-complex="10.5pt"/>
    </style:style>
    <style:style style:name="T13" style:family="text">
      <style:text-properties fo:color="#000000" loext:opacity="100%" fo:font-size="10.5pt" style:text-underline-style="none" officeooo:rsid="002a8bab" style:font-size-asian="10.5pt" style:font-size-complex="10.5pt"/>
    </style:style>
    <style:style style:name="T14" style:family="text">
      <style:text-properties fo:font-size="10.5pt" style:font-size-asian="10.5pt" style:font-size-complex="10.5pt"/>
    </style:style>
    <style:style style:name="T15" style:family="text">
      <style:text-properties officeooo:rsid="002a8ba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A"/>
        <table:table-row table:style-name="Tabelle1.1">
          <table:table-cell table:style-name="Tabelle1.A1" office:value-type="string">
            <text:p text:style-name="P2"><text:span text:style-name="T9">KINDERWORKSHOP </text:span><text:span text:style-name="T1">(Teilnehmerzahl 6 Kinder) </text:span></text:p>
            <text:p text:style-name="P13">für Jungen und Mädchen</text:p>
            <text:p text:style-name="P13"/>
            <text:p text:style-name="P5"/>
            <text:p text:style-name="P5"><text:span text:style-name="T2">ANMELDUNG</text:span> für Samstag, den__________________________</text:p>
            <text:p text:style-name="P5"/>
            <text:p text:style-name="P5"/>
            <text:p text:style-name="P5">Name:<text:tab/><text:tab/><text:tab/>____________________________________</text:p>
            <text:p text:style-name="P5"/>
            <text:p text:style-name="P5">Vorname:<text:tab/><text:tab/>____________________________________</text:p>
            <text:p text:style-name="P5"/>
            <text:p text:style-name="P5">Wohnort:<text:tab/><text:tab/>____________________________________</text:p>
            <text:p text:style-name="P5"/>
            <text:p text:style-name="P5">Straße:<text:tab/><text:tab/>____________________________________</text:p>
            <text:p text:style-name="P5"/>
            <text:p text:style-name="P5">Telefon:<text:tab/><text:tab/>____________________________________</text:p>
            <text:p text:style-name="P5"/>
            <text:p text:style-name="P5">E-Mail<text:tab/><text:tab/><text:tab/>____________________________________</text:p>
            <text:p text:style-name="P5"/>
            <text:p text:style-name="P5"/>
            <text:p text:style-name="P7">Datum und Unterschrift:<text:tab/>_______________________________</text:p>
            <text:p text:style-name="P5"/>
            <text:p text:style-name="P9"><text:span text:style-name="T2">D</text:span><text:span text:style-name="T3">ie Teiln</text:span><text:span text:style-name="T6">ahme</text:span><text:span text:style-name="T3">gebühr </text:span><text:span text:style-name="T2">in Höhe von</text:span><text:span text:style-name="T5"> </text:span><text:span text:style-name="T7">30 Euro wird spätestens eine Woche vor dem Workshop-Termin fällig.</text:span></text:p>
            <text:p text:style-name="P11"/>
            <text:p text:style-name="P12">Bankverbindung Yvonne Sell-Wolpert, Volksbank Zollernalb eG<text:line-break/>DE40 6539 0120 0087 0080 09</text:p>
            <text:p text:style-name="P12"/>
            <text:p text:style-name="P19"><text:span text:style-name="T2">Bei Absagen direkt am Veranstaltungstag </text:span><text:span text:style-name="T4">kann</text:span><text:span text:style-name="T3"> die Teiln</text:span><text:span text:style-name="T8">ahme</text:span><text:span text:style-name="T3">gebühr </text:span><text:span text:style-name="T4">leider </text:span><text:span text:style-name="T3">nicht erstattet </text:span><text:span text:style-name="T5">werden</text:span><text:span text:style-name="T11">.</text:span> </text:p>
            <text:p text:style-name="P10"/>
            <text:p text:style-name="P15"><text:span text:style-name="T14">Das Anmeldeformular kann per Mail an </text:span><text:a xlink:type="simple" xlink:href="mailto:fadenmalerei@gmail.com" text:style-name="Internet_20_link" text:visited-style-name="Visited_20_Internet_20_Link"><text:span text:style-name="T14">fadenmalerei@gmail.com</text:span></text:a><text:span text:style-name="T14"> gesendet <text:s/>oder direkt im Comptoir-Gebäude abgegeben werden.</text:span></text:p>
            <text:p text:style-name="P10"/>
            <text:p text:style-name="P18">Yvonne’s Fadenmalerei<text:tab/><text:tab/><text:tab/><text:span text:style-name="T15">Comptoir-Gebäude</text:span></text:p>
            <text:p text:style-name="P17">Yvonne Sell-Wolpert<text:tab/><text:tab/><text:tab/><text:tab/><text:span text:style-name="T15">Tina Jezeran</text:span></text:p>
            <text:p text:style-name="P17">Brahmsweg 3<text:tab/><text:tab/><text:tab/><text:tab/><text:tab/><text:span text:style-name="T15">Spinnereigarten 1</text:span></text:p>
            <text:p text:style-name="P4"><text:span text:style-name="T12">72348 Rosenfeld<text:tab/><text:tab/><text:tab/><text:tab/></text:span><text:span text:style-name="T13">88239 Wangen i.A. </text:span><text:span text:style-name="T12">07428/9381817</text:span></text:p>
            <text:p text:style-name="P4"><text:a xlink:type="simple" xlink:href="mailto:fadenmalerei@gmail.com" text:style-name="Internet_20_link" text:visited-style-name="Visited_20_Internet_20_Link"><text:span text:style-name="T12">fadenmalerei@gmail.com</text:span></text:a></text:p>
            <text:p text:style-name="P16">yvonne.sell-wolpert.de</text:p>
          </table:table-cell>
          <table:table-cell table:style-name="Tabelle1.A1" office:value-type="string">
            <text:p text:style-name="P1"/>
          </table:table-cell>
          <table:table-cell table:style-name="Tabelle1.A1" office:value-type="string">
            <text:p text:style-name="P3"><text:span text:style-name="T10">K</text:span><text:span text:style-name="T9">INDERWORKSHOP </text:span><text:span text:style-name="T1">(Teilnehmerzahl 6 Kinder) </text:span></text:p>
            <text:p text:style-name="P14">für Jungen und Mädchen</text:p>
            <text:p text:style-name="P14"/>
            <text:p text:style-name="P6"/>
            <text:p text:style-name="P6"><text:span text:style-name="T2">ANMELDUNG</text:span> für Samstag, den__________________________</text:p>
            <text:p text:style-name="P6"/>
            <text:p text:style-name="P6"/>
            <text:p text:style-name="P6">Name:<text:tab/><text:tab/><text:tab/>____________________________________</text:p>
            <text:p text:style-name="P6"/>
            <text:p text:style-name="P6">Vorname:<text:tab/><text:tab/>____________________________________</text:p>
            <text:p text:style-name="P6"/>
            <text:p text:style-name="P6">Wohnort:<text:tab/><text:tab/>____________________________________</text:p>
            <text:p text:style-name="P6"/>
            <text:p text:style-name="P6">Straße:<text:tab/><text:tab/>____________________________________</text:p>
            <text:p text:style-name="P6"/>
            <text:p text:style-name="P6">Telefon:<text:tab/><text:tab/>____________________________________</text:p>
            <text:p text:style-name="P6"/>
            <text:p text:style-name="P6">E-Mail<text:tab/><text:tab/><text:tab/>____________________________________</text:p>
            <text:p text:style-name="P6"/>
            <text:p text:style-name="P6"/>
            <text:p text:style-name="P8">Datum und Unterschrift:<text:tab/>_______________________________</text:p>
            <text:p text:style-name="P6"/>
            <text:p text:style-name="P9"><text:span text:style-name="T7">D</text:span><text:span text:style-name="T3">ie Teiln</text:span><text:span text:style-name="T6">ahme</text:span><text:span text:style-name="T3">gebühr </text:span><text:span text:style-name="T7">in Höhe von</text:span><text:span text:style-name="T5"> </text:span><text:span text:style-name="T7">30 Euro wird spätestens eine Woche vor dem Workshop-Termin fällig.</text:span></text:p>
            <text:p text:style-name="P11"/>
            <text:p text:style-name="P12">Bankverbindung Yvonne Sell-Wolpert, Volksbank Zollernalb eG<text:line-break/>DE40 6539 0120 0087 0080 09</text:p>
            <text:p text:style-name="P12"/>
            <text:p text:style-name="P19"><text:span text:style-name="T2">Bei Absagen direkt am Veranstaltungstag </text:span><text:span text:style-name="T4">kann</text:span><text:span text:style-name="T3"> die Teiln</text:span><text:span text:style-name="T8">ahme</text:span><text:span text:style-name="T3">gebühr </text:span><text:span text:style-name="T4">leider </text:span><text:span text:style-name="T3">nicht erstattet </text:span><text:span text:style-name="T5">werden</text:span><text:span text:style-name="T11">.</text:span> </text:p>
            <text:p text:style-name="P10"/>
            <text:p text:style-name="P15"><text:span text:style-name="T14">Das Anmeldeformular kann per Mail an </text:span><text:a xlink:type="simple" xlink:href="mailto:fadenmalerei@gmail.com" text:style-name="Internet_20_link" text:visited-style-name="Visited_20_Internet_20_Link"><text:span text:style-name="T14">fadenmalerei@gmail.com</text:span></text:a><text:span text:style-name="T14"> gesendet <text:s/>oder direkt im Comptoir-Gebäude abgegeben werden.</text:span></text:p>
            <text:p text:style-name="P10"/>
            <text:p text:style-name="P18">Yvonne’s Fadenmalerei<text:tab/><text:tab/><text:tab/><text:span text:style-name="T15">Comptoir-Gebäude</text:span></text:p>
            <text:p text:style-name="P17">Yvonne Sell-Wolpert<text:tab/><text:tab/><text:tab/><text:tab/><text:span text:style-name="T15">Tina Jezeran</text:span></text:p>
            <text:p text:style-name="P17">Brahmsweg 3<text:tab/><text:tab/><text:tab/><text:tab/><text:tab/><text:span text:style-name="T15">Spinnereigarten 1</text:span></text:p>
            <text:p text:style-name="P4"><text:span text:style-name="T12">72348 Rosenfeld<text:tab/><text:tab/><text:tab/><text:tab/></text:span><text:span text:style-name="T13">88239 Wangen i.A. </text:span><text:span text:style-name="T12">07428/9381817</text:span></text:p>
            <text:p text:style-name="P4"><text:a xlink:type="simple" xlink:href="mailto:fadenmalerei@gmail.com" text:style-name="Internet_20_link" text:visited-style-name="Visited_20_Internet_20_Link"><text:span text:style-name="T12">fadenmalerei@gmail.com</text:span></text:a></text:p>
            <text:p text:style-name="P16">yvonne.sell-wolpert.de</text:p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9cm" fo:margin-bottom="0.9cm" fo:margin-left="0.801cm" fo:margin-right="0.8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3-27T11:40:03.377000000</meta:creation-date>
    <dc:date>2026-07-26T16:30:07.929000000</dc:date>
    <meta:editing-duration>PT4H24M7S</meta:editing-duration>
    <meta:editing-cycles>12</meta:editing-cycles>
    <meta:generator>LibreOffice/7.3.7.2$Windows_X86_64 LibreOffice_project/e114eadc50a9ff8d8c8a0567d6da8f454beeb84f</meta:generator>
    <meta:document-statistic meta:table-count="1" meta:image-count="0" meta:object-count="0" meta:page-count="2" meta:paragraph-count="40" meta:word-count="200" meta:character-count="2088" meta:non-whitespace-character-count="1882"/>
  </office:meta>
</office:document-meta>
</file>