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e1" style:family="table">
      <style:table-properties style:width="27.995cm" fo:margin-left="0.111cm" table:align="left"/>
    </style:style>
    <style:style style:name="Tabelle1.A" style:family="table-column">
      <style:table-column-properties style:column-width="13.194cm"/>
    </style:style>
    <style:style style:name="Tabelle1.B" style:family="table-column">
      <style:table-column-properties style:column-width="1.595cm"/>
    </style:style>
    <style:style style:name="Tabelle1.C" style:family="table-column">
      <style:table-column-properties style:column-width="13.206cm"/>
    </style:style>
    <style:style style:name="Tabelle1.A1" style:family="table-cell">
      <style:table-cell-properties fo:padding="0.097cm" fo:border="none"/>
    </style:style>
    <style:style style:name="P1" style:family="paragraph" style:parent-style-name="Table_20_Contents">
      <style:text-properties style:font-name="Arial" officeooo:rsid="001a2a96" officeooo:paragraph-rsid="002334ef"/>
    </style:style>
    <style:style style:name="P2" style:family="paragraph" style:parent-style-name="Table_20_Contents">
      <loext:graphic-properties draw:fill="none"/>
      <style:paragraph-properties fo:margin-left="0cm" fo:margin-right="0cm" fo:orphans="0" fo:widows="0" fo:text-indent="0cm" style:auto-text-indent="false" fo:background-color="transparent" text:number-lines="false" text:line-number="0"/>
      <style:text-properties style:font-name="Arial" officeooo:rsid="001a2a96" officeooo:paragraph-rsid="002619a7"/>
    </style:style>
    <style:style style:name="P3" style:family="paragraph" style:parent-style-name="Table_20_Contents">
      <loext:graphic-properties draw:fill="none"/>
      <style:paragraph-properties fo:margin-left="0cm" fo:margin-right="0cm" fo:orphans="0" fo:widows="0" fo:text-indent="0cm" style:auto-text-indent="false" fo:background-color="transparent" text:number-lines="false" text:line-number="0"/>
      <style:text-properties style:font-name="Arial" officeooo:rsid="001a2a96" officeooo:paragraph-rsid="002d60a6"/>
    </style:style>
    <style:style style:name="P4" style:family="paragraph" style:parent-style-name="Table_20_Contents">
      <style:text-properties style:font-name="Arial" officeooo:rsid="001a2a96" officeooo:paragraph-rsid="002d60a6"/>
    </style:style>
    <style:style style:name="P5" style:family="paragraph" style:parent-style-name="Table_20_Contents">
      <style:text-properties style:font-name="Arial" fo:font-size="12pt" fo:font-weight="bold" officeooo:rsid="002619a7" officeooo:paragraph-rsid="002619a7" style:font-size-asian="12pt" style:font-weight-asian="bold" style:font-size-complex="12pt" style:font-weight-complex="bold"/>
    </style:style>
    <style:style style:name="P6" style:family="paragraph" style:parent-style-name="Table_20_Contents">
      <style:text-properties style:font-name="Arial" fo:font-size="12pt" fo:font-weight="bold" officeooo:rsid="002619a7" officeooo:paragraph-rsid="002d60a6" style:font-size-asian="12pt" style:font-weight-asian="bold" style:font-size-complex="12pt" style:font-weight-complex="bold"/>
    </style:style>
    <style:style style:name="P7" style:family="paragraph" style:parent-style-name="Table_20_Contents">
      <loext:graphic-properties draw:fill="none"/>
      <style:paragraph-properties fo:margin-left="0cm" fo:margin-right="0.9cm" fo:orphans="0" fo:widows="0" fo:text-indent="0cm" style:auto-text-indent="false" fo:background-color="transparent" text:number-lines="false" text:line-number="0"/>
      <style:text-properties style:font-name="Arial" officeooo:rsid="00183a42" officeooo:paragraph-rsid="002619a7"/>
    </style:style>
    <style:style style:name="P8" style:family="paragraph" style:parent-style-name="Table_20_Contents">
      <loext:graphic-properties draw:fill="none"/>
      <style:paragraph-properties fo:margin-left="0cm" fo:margin-right="0.9cm" fo:orphans="0" fo:widows="0" fo:text-indent="0cm" style:auto-text-indent="false" fo:background-color="transparent" text:number-lines="false" text:line-number="0"/>
      <style:text-properties style:font-name="Arial" officeooo:rsid="00183a42" officeooo:paragraph-rsid="002d60a6"/>
    </style:style>
    <style:style style:name="P9" style:family="paragraph" style:parent-style-name="Table_20_Contents">
      <style:text-properties style:font-name="Arial" officeooo:rsid="001c39ee" officeooo:paragraph-rsid="002d60a6"/>
    </style:style>
    <style:style style:name="P10" style:family="paragraph" style:parent-style-name="Table_20_Contents">
      <style:text-properties style:font-name="Arial" officeooo:rsid="002619a7" officeooo:paragraph-rsid="002619a7"/>
    </style:style>
    <style:style style:name="P11" style:family="paragraph" style:parent-style-name="Table_20_Contents">
      <loext:graphic-properties draw:fill="none"/>
      <style:paragraph-properties fo:margin-left="0cm" fo:margin-right="0cm" fo:orphans="0" fo:widows="0" fo:text-indent="0cm" style:auto-text-indent="false" fo:background-color="transparent" text:number-lines="false" text:line-number="0"/>
      <style:text-properties style:font-name="Arial" officeooo:rsid="002619a7" officeooo:paragraph-rsid="002619a7"/>
    </style:style>
    <style:style style:name="P12" style:family="paragraph" style:parent-style-name="Table_20_Contents">
      <loext:graphic-properties draw:fill="none"/>
      <style:paragraph-properties fo:margin-left="0cm" fo:margin-right="0cm" fo:orphans="0" fo:widows="0" fo:text-indent="0cm" style:auto-text-indent="false" fo:background-color="transparent" text:number-lines="false" text:line-number="0"/>
      <style:text-properties style:font-name="Arial" officeooo:rsid="002619a7" officeooo:paragraph-rsid="002d60a6"/>
    </style:style>
    <style:style style:name="P13" style:family="paragraph" style:parent-style-name="Table_20_Contents">
      <style:text-properties style:font-name="Arial" officeooo:rsid="002619a7" officeooo:paragraph-rsid="002d60a6"/>
    </style:style>
    <style:style style:name="P14" style:family="paragraph" style:parent-style-name="Table_20_Contents">
      <style:text-properties style:font-name="Arial" fo:font-size="10.5pt" officeooo:rsid="002619a7" officeooo:paragraph-rsid="002619a7" style:font-size-asian="10.5pt" style:font-size-complex="10.5pt"/>
    </style:style>
    <style:style style:name="P15" style:family="paragraph" style:parent-style-name="Table_20_Contents">
      <style:text-properties style:font-name="Arial" fo:font-size="10.5pt" officeooo:rsid="002619a7" officeooo:paragraph-rsid="002d60a6" style:font-size-asian="10.5pt" style:font-size-complex="10.5pt"/>
    </style:style>
    <style:style style:name="P16" style:family="paragraph" style:parent-style-name="Table_20_Contents">
      <style:text-properties style:font-name="Arial" fo:font-size="10.5pt" officeooo:rsid="001a2a96" officeooo:paragraph-rsid="002334ef" style:font-size-asian="10.5pt" style:font-size-complex="10.5pt"/>
    </style:style>
    <style:style style:name="P17" style:family="paragraph" style:parent-style-name="Table_20_Contents">
      <style:paragraph-properties>
        <style:tab-stops>
          <style:tab-stop style:position="14.316cm"/>
        </style:tab-stops>
      </style:paragraph-properties>
      <style:text-properties style:font-name="Arial" fo:font-size="10.5pt" officeooo:rsid="001a2a96" officeooo:paragraph-rsid="002619a7" style:font-size-asian="10.5pt" style:font-size-complex="10.5pt"/>
    </style:style>
    <style:style style:name="P18" style:family="paragraph" style:parent-style-name="Table_20_Contents">
      <style:paragraph-properties>
        <style:tab-stops>
          <style:tab-stop style:position="14.316cm"/>
        </style:tab-stops>
      </style:paragraph-properties>
      <style:text-properties style:font-name="Arial" fo:font-size="10.5pt" officeooo:rsid="001a2a96" officeooo:paragraph-rsid="002334ef" style:font-size-asian="10.5pt" style:font-size-complex="10.5pt"/>
    </style:style>
    <style:style style:name="P19" style:family="paragraph" style:parent-style-name="Table_20_Contents">
      <style:paragraph-properties>
        <style:tab-stops>
          <style:tab-stop style:position="14.316cm"/>
        </style:tab-stops>
      </style:paragraph-properties>
      <style:text-properties style:font-name="Arial" fo:font-size="10.5pt" officeooo:rsid="001a2a96" officeooo:paragraph-rsid="002d60a6" style:font-size-asian="10.5pt" style:font-size-complex="10.5pt"/>
    </style:style>
    <style:style style:name="P20" style:family="paragraph" style:parent-style-name="Table_20_Contents">
      <style:text-properties style:font-name="Arial" fo:font-size="10.5pt" officeooo:rsid="001a2a96" officeooo:paragraph-rsid="002d60a6" style:font-size-asian="10.5pt" style:font-size-complex="10.5pt"/>
    </style:style>
    <style:style style:name="P21" style:family="paragraph" style:parent-style-name="Table_20_Contents">
      <style:text-properties style:font-name="Arial" fo:font-size="10.5pt" officeooo:rsid="002027d1" officeooo:paragraph-rsid="002b9bb6" style:font-size-asian="10.5pt" style:font-size-complex="10.5pt"/>
    </style:style>
    <style:style style:name="P22" style:family="paragraph" style:parent-style-name="Table_20_Contents">
      <style:text-properties style:font-name="Arial" fo:font-size="10.5pt" officeooo:rsid="002027d1" officeooo:paragraph-rsid="002619a7" style:font-size-asian="10.5pt" style:font-size-complex="10.5pt"/>
    </style:style>
    <style:style style:name="P23" style:family="paragraph" style:parent-style-name="Table_20_Contents">
      <style:text-properties style:font-name="Arial" fo:font-size="10.5pt" officeooo:rsid="002027d1" officeooo:paragraph-rsid="002d60a6" style:font-size-asian="10.5pt" style:font-size-complex="10.5pt"/>
    </style:style>
    <style:style style:name="P24" style:family="paragraph" style:parent-style-name="Table_20_Contents">
      <style:text-properties style:font-name="Arial" fo:font-size="10.5pt" officeooo:rsid="001c39ee" officeooo:paragraph-rsid="002619a7" style:font-size-asian="10.5pt" style:font-size-complex="10.5pt"/>
    </style:style>
    <style:style style:name="P25" style:family="paragraph" style:parent-style-name="Table_20_Contents">
      <style:text-properties style:font-name="Arial" fo:font-size="10.5pt" officeooo:rsid="001c39ee" officeooo:paragraph-rsid="002d60a6" style:font-size-asian="10.5pt" style:font-size-complex="10.5pt"/>
    </style:style>
    <style:style style:name="P26" style:family="paragraph" style:parent-style-name="Table_20_Contents">
      <loext:graphic-properties draw:fill="none"/>
      <style:paragraph-properties fo:margin-left="0cm" fo:margin-right="0cm" fo:orphans="0" fo:widows="0" fo:text-indent="0cm" style:auto-text-indent="false" fo:background-color="transparent" text:number-lines="false" text:line-number="0"/>
      <style:text-properties style:font-name="Arial" fo:font-weight="bold" officeooo:rsid="002619a7" officeooo:paragraph-rsid="002619a7" style:font-weight-asian="bold" style:font-weight-complex="bold"/>
    </style:style>
    <style:style style:name="P27" style:family="paragraph" style:parent-style-name="Table_20_Contents">
      <loext:graphic-properties draw:fill="none"/>
      <style:paragraph-properties fo:margin-left="0cm" fo:margin-right="0cm" fo:orphans="0" fo:widows="0" fo:text-indent="0cm" style:auto-text-indent="false" fo:background-color="transparent" text:number-lines="false" text:line-number="0"/>
      <style:text-properties style:font-name="Arial" fo:font-weight="bold" officeooo:rsid="002619a7" officeooo:paragraph-rsid="002d60a6" style:font-weight-asian="bold" style:font-weight-complex="bold"/>
    </style:style>
    <style:style style:name="P28" style:family="paragraph" style:parent-style-name="Table_20_Contents">
      <loext:graphic-properties draw:fill="none"/>
      <style:paragraph-properties fo:margin-left="0cm" fo:margin-right="0cm" fo:orphans="0" fo:widows="0" fo:text-indent="0cm" style:auto-text-indent="false" fo:background-color="transparent" text:number-lines="false" text:line-number="0"/>
      <style:text-properties style:font-name="Arial" officeooo:rsid="002add68" officeooo:paragraph-rsid="002add68"/>
    </style:style>
    <style:style style:name="P29" style:family="paragraph" style:parent-style-name="Table_20_Contents">
      <loext:graphic-properties draw:fill="none"/>
      <style:paragraph-properties fo:margin-left="0cm" fo:margin-right="0cm" fo:orphans="0" fo:widows="0" fo:text-indent="0cm" style:auto-text-indent="false" fo:background-color="transparent" text:number-lines="false" text:line-number="0"/>
      <style:text-properties style:font-name="Arial" officeooo:rsid="002add68" officeooo:paragraph-rsid="002d60a6"/>
    </style:style>
    <style:style style:name="P30" style:family="paragraph" style:parent-style-name="Table_20_Contents">
      <style:text-properties style:font-name="Arial" officeooo:rsid="002b3116" officeooo:paragraph-rsid="002b3116"/>
    </style:style>
    <style:style style:name="P31" style:family="paragraph" style:parent-style-name="Table_20_Contents">
      <style:text-properties style:font-name="Arial" officeooo:rsid="002b3116" officeooo:paragraph-rsid="002d60a6"/>
    </style:style>
    <style:style style:name="P32" style:family="paragraph" style:parent-style-name="Table_20_Contents">
      <loext:graphic-properties draw:fill="none"/>
      <style:paragraph-properties fo:margin-left="0cm" fo:margin-right="0cm" fo:orphans="0" fo:widows="0" fo:text-indent="0cm" style:auto-text-indent="false" fo:background-color="transparent" text:number-lines="false" text:line-number="0"/>
      <style:text-properties fo:color="#000000" loext:opacity="100%" style:font-name="Arial" fo:font-size="10.5pt" style:text-underline-style="none" officeooo:rsid="001c39ee" officeooo:paragraph-rsid="002d60a6" style:font-size-asian="10.5pt" style:font-size-complex="10.5pt"/>
    </style:style>
    <style:style style:name="P33" style:family="paragraph" style:parent-style-name="Table_20_Contents">
      <style:text-properties fo:color="#000000" loext:opacity="100%" style:font-name="Arial" fo:font-size="10.5pt" style:text-underline-style="none" officeooo:rsid="001c39ee" officeooo:paragraph-rsid="002d60a6" style:font-size-asian="10.5pt" style:font-size-complex="10.5pt"/>
    </style:style>
    <style:style style:name="P34" style:family="paragraph" style:parent-style-name="Table_20_Contents">
      <style:text-properties fo:color="#000000" loext:opacity="100%" style:font-name="Arial" fo:font-size="10.5pt" style:text-underline-style="none" fo:font-weight="bold" officeooo:rsid="001c39ee" officeooo:paragraph-rsid="002d60a6" style:font-size-asian="10.5pt" style:font-weight-asian="bold" style:font-size-complex="10.5pt" style:font-weight-complex="bold"/>
    </style:style>
    <style:style style:name="P35" style:family="paragraph" style:parent-style-name="Table_20_Contents">
      <style:text-properties fo:color="#000000" loext:opacity="100%" style:font-name="Arial" fo:font-size="10.5pt" style:text-underline-style="none" fo:font-weight="normal" officeooo:rsid="001c39ee" officeooo:paragraph-rsid="002d60a6" style:font-size-asian="10.5pt" style:font-weight-asian="normal" style:font-size-complex="10.5pt" style:font-weight-complex="normal"/>
    </style:style>
    <style:style style:name="P36" style:family="paragraph" style:parent-style-name="Table_20_Contents">
      <loext:graphic-properties draw:fill="none"/>
      <style:paragraph-properties fo:margin-left="0cm" fo:margin-right="0.9cm" fo:orphans="0" fo:widows="0" fo:text-indent="0cm" style:auto-text-indent="false" fo:background-color="transparent" text:number-lines="false" text:line-number="0"/>
      <style:text-properties fo:color="#000000" loext:opacity="100%" style:font-name="Arial" fo:font-size="12pt" style:text-underline-style="none" officeooo:rsid="001c39ee" officeooo:paragraph-rsid="002d60a6" style:font-size-asian="12pt" style:font-size-complex="12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1a894f" style:font-weight-asian="bold" style:font-weight-complex="bold"/>
    </style:style>
    <style:style style:name="T3" style:family="text">
      <style:text-properties fo:font-weight="bold" officeooo:rsid="002035ec" style:font-weight-asian="bold" style:font-weight-complex="bold"/>
    </style:style>
    <style:style style:name="T4" style:family="text">
      <style:text-properties fo:font-weight="bold" officeooo:rsid="0025e369" style:font-weight-asian="bold" style:font-weight-complex="bold"/>
    </style:style>
    <style:style style:name="T5" style:family="text">
      <style:text-properties fo:font-weight="bold" officeooo:rsid="00244e51" style:font-weight-asian="bold" style:font-weight-complex="bold"/>
    </style:style>
    <style:style style:name="T6" style:family="text">
      <style:text-properties fo:font-weight="bold" officeooo:rsid="002d60a6" style:font-weight-asian="bold" style:font-weight-complex="bold"/>
    </style:style>
    <style:style style:name="T7" style:family="text">
      <style:text-properties fo:font-weight="bold" officeooo:rsid="002ea21e" style:font-weight-asian="bold" style:font-weight-complex="bold"/>
    </style:style>
    <style:style style:name="T8" style:family="text">
      <style:text-properties fo:font-weight="bold" officeooo:rsid="003004e9" style:font-weight-asian="bold" style:font-weight-complex="bold"/>
    </style:style>
    <style:style style:name="T9" style:family="text">
      <style:text-properties officeooo:rsid="001a894f"/>
    </style:style>
    <style:style style:name="T10" style:family="text">
      <style:text-properties officeooo:rsid="001e9955"/>
    </style:style>
    <style:style style:name="T11" style:family="text">
      <style:text-properties fo:color="#000000" loext:opacity="100%" fo:font-size="10.5pt" style:text-underline-style="none" style:font-size-asian="10.5pt" style:font-size-complex="10.5pt"/>
    </style:style>
    <style:style style:name="T12" style:family="text">
      <style:text-properties officeooo:rsid="002619a7"/>
    </style:style>
    <style:style style:name="T13" style:family="text">
      <style:text-properties fo:font-size="12pt" fo:font-weight="bold" officeooo:rsid="001a894f" style:font-size-asian="12pt" style:font-weight-asian="bold" style:font-size-complex="12pt" style:font-weight-complex="bold"/>
    </style:style>
    <style:style style:name="T14" style:family="text">
      <style:text-properties fo:font-size="12pt" style:font-size-asian="12pt" style:font-size-complex="12pt"/>
    </style:style>
    <style:style style:name="T15" style:family="text">
      <style:text-properties fo:font-size="8pt" style:font-size-asian="8pt" style:font-size-complex="8pt"/>
    </style:style>
    <style:style style:name="T16" style:family="text">
      <style:text-properties fo:font-size="8pt" officeooo:rsid="001a894f" style:font-size-asian="8pt" style:font-size-complex="8pt"/>
    </style:style>
    <style:style style:name="T17" style:family="text">
      <style:text-properties officeooo:rsid="002035ec"/>
    </style:style>
    <style:style style:name="T18" style:family="text">
      <style:text-properties officeooo:rsid="00279b14"/>
    </style:style>
    <style:style style:name="T19" style:family="text">
      <style:text-properties officeooo:rsid="002add68"/>
    </style:style>
    <style:style style:name="T20" style:family="text">
      <style:text-properties officeooo:rsid="002d60a6"/>
    </style:style>
    <style:style style:name="T21" style:family="text">
      <style:text-properties officeooo:rsid="002a8bab"/>
    </style:style>
    <style:style style:name="T22" style:family="text">
      <style:text-properties fo:font-size="10.5pt" style:font-size-asian="10.5pt" style:font-size-complex="10.5pt"/>
    </style:style>
    <style:style style:name="T23" style:family="text">
      <style:text-properties fo:font-size="10.5pt" officeooo:rsid="002d60a6" style:font-size-asian="10.5pt" style:font-size-complex="10.5pt"/>
    </style:style>
    <style:style style:name="T24" style:family="text">
      <style:text-properties officeooo:rsid="003004e9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e1" table:style-name="Tabelle1">
        <table:table-column table:style-name="Tabelle1.A"/>
        <table:table-column table:style-name="Tabelle1.B"/>
        <table:table-column table:style-name="Tabelle1.C"/>
        <table:table-row>
          <table:table-cell table:style-name="Tabelle1.A1" office:value-type="string">
            <text:p text:style-name="P7"><text:span text:style-name="T13">WORKSHOP FÜR ERWACHSENE</text:span><text:span text:style-name="T14"> </text:span></text:p>
            <text:p text:style-name="P2"><text:span text:style-name="T15">(Teilnehmerzahl </text:span><text:span text:style-name="T16">6 – 8 Personen</text:span><text:span text:style-name="T15">) </text:span><text:line-break/></text:p>
            <text:p text:style-name="P2"/>
            <text:p text:style-name="P26">Veranstaltungsort: </text:p>
            <text:p text:style-name="P11">Comptoir<text:span text:style-name="T19">gebäude</text:span> auf dem E<text:span text:style-name="T24">RBA</text:span>-Gelände </text:p>
            <text:p text:style-name="P28">Spinnereigarten 1, Wangen im Allgäu</text:p>
            <text:p text:style-name="P11"/>
            <text:p text:style-name="P5">Veranstaltungstermine</text:p>
            <text:p text:style-name="P1">Samstag,<text:tab/>1<text:span text:style-name="T9">7</text:span>.10.2026<text:tab/>14.00 – 17.<text:span text:style-name="T12">00</text:span> Uhr</text:p>
            <text:p text:style-name="P1">Samstag, <text:tab/><text:span text:style-name="T9">21</text:span>.11.2026<text:tab/>14.00 – 17.<text:span text:style-name="T12">00</text:span> Uhr</text:p>
            <text:p text:style-name="P30">Samstag,<text:tab/>12.12.2026<text:tab/>14.00 – 17.00 Uhr</text:p>
            <text:p text:style-name="P1"/>
            <text:p text:style-name="P1"/>
            <text:p text:style-name="P16"><text:span text:style-name="T10">Teilnahmegebühr</text:span> pro <text:span text:style-name="T9">Person / </text:span><text:span text:style-name="T12">pro Tag</text:span><text:span text:style-name="T9"> </text:span><text:span text:style-name="T2">40</text:span><text:span text:style-name="T1">,00</text:span> Euro inkl. Material <text:span text:style-name="T18">(Stoff, Stickrahmen und -garn, </text:span><text:span text:style-name="T20">kleines Passepartout</text:span><text:span text:style-name="T18">)</text:span></text:p>
            <text:p text:style-name="P16"/>
            <text:p text:style-name="P17"><text:span text:style-name="T9">Sie</text:span> malen (sticken) mit Nadel und Faden <text:span text:style-name="T12">ein Bil</text:span><text:span text:style-name="T18">d </text:span><text:span text:style-name="T20">ganz nach Ihren eigenen Ideen</text:span><text:span text:style-name="T18">. </text:span><text:span text:style-name="T9">Wenn Sie Ihr Kunstwerk </text:span><text:span text:style-name="T18">anschließend</text:span><text:span text:style-name="T9"> in einem Bilderrahmen</text:span><text:span text:style-name="T12"> präsentieren möchten, bringen Sie bitte Ihren Wunschbilderrahmen </text:span><text:span text:style-name="T20">und</text:span><text:span text:style-name="T12"> </text:span><text:span text:style-name="T18">passende</text:span><text:span text:style-name="T20">s</text:span><text:span text:style-name="T18"> Passepartout mit</text:span><text:span text:style-name="T12">. </text:span><text:span text:style-name="T18">Vorkenntnisse sind </text:span><text:span text:style-name="T19">nicht</text:span><text:span text:style-name="T18"> erforderlich.</text:span></text:p>
            <text:p text:style-name="P18"/>
            <text:p text:style-name="P10"><text:span text:style-name="T22">Anmeldungen bitte per </text:span><text:span text:style-name="T23">Anmeldeformular </text:span><text:span text:style-name="T22">an </text:span><text:a xlink:type="simple" xlink:href="mailto:fadenmalerei@gmail.com" text:style-name="Internet_20_link" text:visited-style-name="Visited_20_Internet_20_Link"><text:span text:style-name="T22">fadenmalerei@gmail.com</text:span></text:a><text:span text:style-name="T22"> oder </text:span><text:span text:style-name="T23">geben Sie es </text:span><text:span text:style-name="T22">direkt im Comptoir-</text:span><text:span text:style-name="T23">Gebäude ab.</text:span></text:p>
            <text:p text:style-name="P14"/>
            <text:p text:style-name="P21"><text:span text:style-name="T1">D</text:span><text:span text:style-name="T3">ie Teiln</text:span><text:span text:style-name="T7">ahme</text:span><text:span text:style-name="T3">gebühr </text:span><text:span text:style-name="T1">in Höhe von</text:span><text:span text:style-name="T4"> 40 </text:span><text:span text:style-name="T1">Euro </text:span><text:span text:style-name="T5">wird eine Woche vor Beginn des Workshops fällig. </text:span><text:span text:style-name="T6">Die Bankverbindung ist auf dem Anmeldeformular angegeben.</text:span><text:span text:style-name="T1"> Bei Absagen direkt am Veranstaltungstag </text:span><text:span text:style-name="T5">kann</text:span><text:span text:style-name="T3"> die Teiln</text:span><text:span text:style-name="T8">ahme</text:span><text:span text:style-name="T3">gebühr </text:span><text:span text:style-name="T5">leider </text:span><text:span text:style-name="T3">nicht erstattet </text:span><text:span text:style-name="T4">werden</text:span><text:span text:style-name="T17">.</text:span> </text:p>
            <text:p text:style-name="P22"/>
            <text:p text:style-name="P14"><text:span text:style-name="T20">Haben</text:span> Sie Interesse an einem Gruppenworkshop <text:span text:style-name="T20">oder einem Workshop gemeinsam mit Ihren Kindern</text:span>, sprechen Sie Frau <text:span text:style-name="T19">J</text:span>ezeran <text:span text:style-name="T19">oder mich </text:span>gerne an. </text:p>
            <text:p text:style-name="P14"/>
            <text:p text:style-name="P24"/>
            <text:p text:style-name="P34">Yvonne’s Fadenmalerei<text:tab/><text:tab/><text:tab/><text:span text:style-name="T21">Comptoir-Gebäude</text:span></text:p>
            <text:p text:style-name="P33">Yvonne Sell-Wolpert<text:tab/><text:tab/><text:tab/><text:tab/><text:span text:style-name="T21">Tina Jezeran</text:span></text:p>
            <text:p text:style-name="P33">Brahmsweg 3<text:tab/><text:tab/><text:tab/><text:tab/><text:tab/><text:span text:style-name="T21">Spinnereigarten 1</text:span></text:p>
            <text:p text:style-name="P33">72348 Rosenfeld<text:tab/><text:tab/><text:tab/><text:tab/><text:span text:style-name="T21">88239 Wangen i.A. </text:span>07428/9381817</text:p>
            <text:p text:style-name="P9"><text:a xlink:type="simple" xlink:href="mailto:fadenmalerei@gmail.com" text:style-name="Internet_20_link" text:visited-style-name="Visited_20_Internet_20_Link"><text:span text:style-name="T11">fadenmalerei@gmail.com</text:span></text:a></text:p>
            <text:p text:style-name="P32">yvonne.sell-wolpert.de</text:p>
          </table:table-cell>
          <table:table-cell table:style-name="Tabelle1.A1" office:value-type="string">
            <text:p text:style-name="P36"/>
          </table:table-cell>
          <table:table-cell table:style-name="Tabelle1.A1" office:value-type="string">
            <text:p text:style-name="P8"><text:span text:style-name="T13">WORKSHOP FÜR ERWACHSENE</text:span><text:span text:style-name="T14"> </text:span></text:p>
            <text:p text:style-name="P3"><text:span text:style-name="T15">(Teilnehmerzahl </text:span><text:span text:style-name="T16">6 – 8 Personen</text:span><text:span text:style-name="T15">) </text:span><text:line-break/></text:p>
            <text:p text:style-name="P3"/>
            <text:p text:style-name="P27">Veranstaltungsort: </text:p>
            <text:p text:style-name="P12">Comptoir<text:span text:style-name="T19">gebäude</text:span> auf dem <text:span text:style-name="T24">ERBA</text:span>-Gelände </text:p>
            <text:p text:style-name="P29">Spinnereigarten 1, Wangen im Allgäu</text:p>
            <text:p text:style-name="P12"/>
            <text:p text:style-name="P6">Veranstaltungstermine</text:p>
            <text:p text:style-name="P4">Samstag,<text:tab/>1<text:span text:style-name="T9">7</text:span>.10.2026<text:tab/>14.00 – 17.<text:span text:style-name="T12">00</text:span> Uhr</text:p>
            <text:p text:style-name="P4">Samstag, <text:tab/><text:span text:style-name="T9">21</text:span>.11.2026<text:tab/>14.00 – 17.<text:span text:style-name="T12">00</text:span> Uhr</text:p>
            <text:p text:style-name="P31">Samstag,<text:tab/>12.12.2026<text:tab/>14.00 – 17.00 Uhr</text:p>
            <text:p text:style-name="P4"/>
            <text:p text:style-name="P4"/>
            <text:p text:style-name="P20"><text:span text:style-name="T10">Teilnahmegebühr</text:span> pro <text:span text:style-name="T9">Person / </text:span><text:span text:style-name="T12">pro Tag</text:span><text:span text:style-name="T9"> </text:span><text:span text:style-name="T2">40</text:span><text:span text:style-name="T1">,00</text:span> Euro inkl. Material <text:span text:style-name="T18">(Stoff, Stickrahmen und -garn, </text:span><text:span text:style-name="T20">kleines Passepartout</text:span><text:span text:style-name="T18">)</text:span></text:p>
            <text:p text:style-name="P20"/>
            <text:p text:style-name="P19"><text:span text:style-name="T9">Sie</text:span> malen (sticken) mit Nadel und Faden <text:span text:style-name="T12">ein Bil</text:span><text:span text:style-name="T18">d </text:span><text:span text:style-name="T20">ganz nach Ihren eigenen Ideen</text:span><text:span text:style-name="T18">. </text:span><text:span text:style-name="T9">Wenn Sie Ihr Kunstwerk </text:span><text:span text:style-name="T18">anschließend</text:span><text:span text:style-name="T9"> in einem Bilderrahmen</text:span><text:span text:style-name="T12"> präsentieren möchten, bringen Sie bitte Ihren Wunschbilderrahmen </text:span><text:span text:style-name="T20">und</text:span><text:span text:style-name="T12"> </text:span><text:span text:style-name="T18">passende</text:span><text:span text:style-name="T20">s</text:span><text:span text:style-name="T18"> Passepartout mit</text:span><text:span text:style-name="T12">. </text:span><text:span text:style-name="T18">Vorkenntnisse sind </text:span><text:span text:style-name="T19">nicht</text:span><text:span text:style-name="T18"> erforderlich.</text:span></text:p>
            <text:p text:style-name="P19"/>
            <text:p text:style-name="P13"><text:span text:style-name="T22">Anmeldungen bitte per </text:span><text:span text:style-name="T23">Anmeldeformular </text:span><text:span text:style-name="T22">an </text:span><text:a xlink:type="simple" xlink:href="mailto:fadenmalerei@gmail.com" text:style-name="Internet_20_link" text:visited-style-name="Visited_20_Internet_20_Link"><text:span text:style-name="T22">fadenmalerei@gmail.com</text:span></text:a><text:span text:style-name="T22"> oder </text:span><text:span text:style-name="T23">geben Sie es </text:span><text:span text:style-name="T22">direkt im Comptoir-</text:span><text:span text:style-name="T23">Gebäude ab.</text:span></text:p>
            <text:p text:style-name="P15"/>
            <text:p text:style-name="P23"><text:span text:style-name="T1">D</text:span><text:span text:style-name="T3">ie Teiln</text:span><text:span text:style-name="T7">ahme</text:span><text:span text:style-name="T3">gebühr </text:span><text:span text:style-name="T1">in Höhe von</text:span><text:span text:style-name="T4"> 40 </text:span><text:span text:style-name="T1">Euro </text:span><text:span text:style-name="T5">wird eine Woche vor Beginn des Workshops fällig. </text:span><text:span text:style-name="T6">Die Bankverbindung ist auf dem Anmeldeformular angegeben.</text:span><text:span text:style-name="T1"> Bei Absagen direkt am Veranstaltungstag </text:span><text:span text:style-name="T5">kann</text:span><text:span text:style-name="T3"> die Teiln</text:span><text:span text:style-name="T8">ahme</text:span><text:span text:style-name="T3">gebühr </text:span><text:span text:style-name="T5">leider </text:span><text:span text:style-name="T3">nicht erstattet </text:span><text:span text:style-name="T4">werden</text:span><text:span text:style-name="T17">.</text:span> </text:p>
            <text:p text:style-name="P23"/>
            <text:p text:style-name="P15"><text:span text:style-name="T20">Haben</text:span> Sie Interesse an einem Gruppenworkshop <text:span text:style-name="T20">oder einem Workshop gemeinsam mit Ihren Kindern</text:span>, sprechen Sie Frau <text:span text:style-name="T19">J</text:span>ezeran <text:span text:style-name="T19">oder mich </text:span>gerne an. </text:p>
            <text:p text:style-name="P15"/>
            <text:p text:style-name="P25"/>
            <text:p text:style-name="P34">Yvonne’s Fadenmalerei<text:tab/><text:tab/><text:tab/><text:span text:style-name="T21">Comptoir-Gebäude</text:span></text:p>
            <text:p text:style-name="P33">Yvonne Sell-Wolpert<text:tab/><text:tab/><text:tab/><text:tab/><text:span text:style-name="T21">Tina Jezeran</text:span></text:p>
            <text:p text:style-name="P33">Brahmsweg 3<text:tab/><text:tab/><text:tab/><text:tab/><text:tab/><text:span text:style-name="T21">Spinnereigarten 1</text:span></text:p>
            <text:p text:style-name="P33">72348 Rosenfeld<text:tab/><text:tab/><text:tab/><text:tab/><text:span text:style-name="T21">88239 Wangen i.A. </text:span>07428/9381817</text:p>
            <text:p text:style-name="P9"><text:a xlink:type="simple" xlink:href="mailto:fadenmalerei@gmail.com" text:style-name="Internet_20_link" text:visited-style-name="Visited_20_Internet_20_Link"><text:span text:style-name="T11">fadenmalerei@gmail.com</text:span></text:a></text:p>
            <text:p text:style-name="P35">yvonne.sell-wolpert.de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0.9cm" fo:margin-bottom="0.9cm" fo:margin-left="0.801cm" fo:margin-right="0.8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3-27T11:40:03.377000000</meta:creation-date>
    <dc:date>2026-07-26T16:31:41.958000000</dc:date>
    <meta:editing-duration>PT5H36M50S</meta:editing-duration>
    <meta:editing-cycles>13</meta:editing-cycles>
    <meta:generator>LibreOffice/7.3.7.2$Windows_X86_64 LibreOffice_project/e114eadc50a9ff8d8c8a0567d6da8f454beeb84f</meta:generator>
    <meta:print-date>2026-07-26T12:57:54.363000000</meta:print-date>
    <meta:document-statistic meta:table-count="1" meta:image-count="0" meta:object-count="0" meta:page-count="1" meta:paragraph-count="40" meta:word-count="348" meta:character-count="2732" meta:non-whitespace-character-count="2376"/>
  </office:meta>
</office:document-meta>
</file>