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le1" style:family="table">
      <style:table-properties style:width="27.995cm" fo:margin-left="0.111cm" table:align="left"/>
    </style:style>
    <style:style style:name="Tabelle1.A" style:family="table-column">
      <style:table-column-properties style:column-width="13.194cm"/>
    </style:style>
    <style:style style:name="Tabelle1.B" style:family="table-column">
      <style:table-column-properties style:column-width="1.595cm"/>
    </style:style>
    <style:style style:name="Tabelle1.C" style:family="table-column">
      <style:table-column-properties style:column-width="13.206cm"/>
    </style:style>
    <style:style style:name="Tabelle1.A1" style:family="table-cell">
      <style:table-cell-properties fo:padding="0.097cm" fo:border="none"/>
    </style:style>
    <style:style style:name="P1" style:family="paragraph" style:parent-style-name="Table_20_Contents">
      <style:text-properties style:font-name="Arial" officeooo:rsid="001c39ee" officeooo:paragraph-rsid="0023e689"/>
    </style:style>
    <style:style style:name="P2" style:family="paragraph" style:parent-style-name="Standard">
      <style:text-properties style:font-name="Arial" officeooo:rsid="002619a7" officeooo:paragraph-rsid="0023e689"/>
    </style:style>
    <style:style style:name="P3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fo:font-size="10.5pt" fo:font-weight="bold" officeooo:rsid="002619a7" officeooo:paragraph-rsid="0023e689" style:font-size-asian="10.5pt" style:font-weight-asian="bold" style:font-size-complex="10.5pt" style:font-weight-complex="bold"/>
    </style:style>
    <style:style style:name="P4" style:family="paragraph" style:parent-style-name="Table_20_Contents">
      <style:text-properties style:font-name="Arial" fo:font-size="10.5pt" fo:font-weight="bold" officeooo:rsid="001a2a96" officeooo:paragraph-rsid="001a2a96" style:font-size-asian="10.5pt" style:font-weight-asian="bold" style:font-size-complex="10.5pt" style:font-weight-complex="bold"/>
    </style:style>
    <style:style style:name="P5" style:family="paragraph" style:parent-style-name="Table_20_Contents">
      <style:text-properties style:font-name="Arial" fo:font-size="10.5pt" fo:font-weight="bold" officeooo:rsid="001a2a96" officeooo:paragraph-rsid="0023e689" style:font-size-asian="10.5pt" style:font-weight-asian="bold" style:font-size-complex="10.5pt" style:font-weight-complex="bold"/>
    </style:style>
    <style:style style:name="P6" style:family="paragraph" style:parent-style-name="Table_20_Contents">
      <style:text-properties style:font-name="Arial" fo:font-size="10.5pt" fo:font-weight="bold" officeooo:rsid="0023e689" officeooo:paragraph-rsid="0023e689" style:font-size-asian="10.5pt" style:font-weight-asian="bold" style:font-size-complex="10.5pt" style:font-weight-complex="bold"/>
    </style:style>
    <style:style style:name="P7" style:family="paragraph" style:parent-style-name="Table_20_Contents">
      <style:text-properties style:font-name="Arial" fo:font-size="10.5pt" fo:font-weight="bold" officeooo:rsid="001a894f" officeooo:paragraph-rsid="001a894f" style:font-size-asian="10.5pt" style:font-weight-asian="bold" style:font-size-complex="10.5pt" style:font-weight-complex="bold"/>
    </style:style>
    <style:style style:name="P8" style:family="paragraph" style:parent-style-name="Table_20_Contents">
      <style:text-properties style:font-name="Arial" fo:font-size="10.5pt" fo:font-weight="bold" officeooo:rsid="001a894f" officeooo:paragraph-rsid="0023e689" style:font-size-asian="10.5pt" style:font-weight-asian="bold" style:font-size-complex="10.5pt" style:font-weight-complex="bold"/>
    </style:style>
    <style:style style:name="P9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fo:font-size="10.5pt" fo:font-weight="normal" officeooo:rsid="002619a7" officeooo:paragraph-rsid="0023e689" style:font-size-asian="10.5pt" style:font-weight-asian="normal" style:font-size-complex="10.5pt" style:font-weight-complex="normal"/>
    </style:style>
    <style:style style:name="P10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fo:font-size="10.5pt" fo:font-weight="normal" officeooo:rsid="002add68" officeooo:paragraph-rsid="0023e689" style:font-size-asian="10.5pt" style:font-weight-asian="normal" style:font-size-complex="10.5pt" style:font-weight-complex="normal"/>
    </style:style>
    <style:style style:name="P11" style:family="paragraph" style:parent-style-name="Table_20_Contents">
      <style:text-properties style:font-name="Arial" fo:font-size="10.5pt" officeooo:rsid="001a2a96" officeooo:paragraph-rsid="001a2a96" style:font-size-asian="10.5pt" style:font-size-complex="10.5pt"/>
    </style:style>
    <style:style style:name="P12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style:font-name="Arial" fo:font-size="10.5pt" officeooo:rsid="001a2a96" officeooo:paragraph-rsid="0023e689" style:font-size-asian="10.5pt" style:font-size-complex="10.5pt"/>
    </style:style>
    <style:style style:name="P13" style:family="paragraph" style:parent-style-name="Table_20_Contents">
      <style:text-properties style:font-name="Arial" fo:font-size="10.5pt" officeooo:rsid="001a2a96" officeooo:paragraph-rsid="001c39ee" style:font-size-asian="10.5pt" style:font-size-complex="10.5pt"/>
    </style:style>
    <style:style style:name="P14" style:family="paragraph" style:parent-style-name="Table_20_Contents">
      <style:text-properties style:font-name="Arial" fo:font-size="10.5pt" officeooo:rsid="001a2a96" officeooo:paragraph-rsid="0023e689" style:font-size-asian="10.5pt" style:font-size-complex="10.5pt"/>
    </style:style>
    <style:style style:name="P15" style:family="paragraph" style:parent-style-name="Table_20_Contents">
      <style:text-properties style:font-name="Arial" fo:font-size="10.5pt" officeooo:rsid="0023e689" officeooo:paragraph-rsid="0023e689" style:font-size-asian="10.5pt" style:font-size-complex="10.5pt"/>
    </style:style>
    <style:style style:name="P16" style:family="paragraph" style:parent-style-name="Table_20_Contents">
      <style:text-properties style:font-name="Arial" fo:font-size="10.5pt" officeooo:rsid="002619a7" officeooo:paragraph-rsid="0023e689" style:font-size-asian="10.5pt" style:font-size-complex="10.5pt"/>
    </style:style>
    <style:style style:name="P17" style:family="paragraph" style:parent-style-name="Table_20_Contents">
      <style:text-properties style:font-name="Arial" fo:font-size="10.5pt" officeooo:rsid="002027d1" officeooo:paragraph-rsid="0023e689" style:font-size-asian="10.5pt" style:font-size-complex="10.5pt"/>
    </style:style>
    <style:style style:name="P18" style:family="paragraph" style:parent-style-name="Table_20_Contents">
      <style:text-properties style:font-name="Arial" fo:font-size="10.5pt" officeooo:rsid="001c39ee" officeooo:paragraph-rsid="0023e689" style:font-size-asian="10.5pt" style:font-size-complex="10.5pt"/>
    </style:style>
    <style:style style:name="P19" style:family="paragraph" style:parent-style-name="Table_20_Contents">
      <style:text-properties style:font-name="Arial" fo:font-size="10.5pt" officeooo:rsid="00183a42" officeooo:paragraph-rsid="001c39ee" style:font-size-asian="10.5pt" style:font-size-complex="10.5pt"/>
    </style:style>
    <style:style style:name="P20" style:family="paragraph" style:parent-style-name="Table_20_Contents">
      <style:text-properties style:font-name="Arial" fo:font-size="10.5pt" officeooo:rsid="00183a42" officeooo:paragraph-rsid="00183a42" style:font-size-asian="10.5pt" style:font-size-complex="10.5pt"/>
    </style:style>
    <style:style style:name="P21" style:family="paragraph" style:parent-style-name="Table_20_Contents">
      <style:text-properties style:font-name="Arial" fo:font-size="10.5pt" officeooo:rsid="00183a42" officeooo:paragraph-rsid="0023e689" style:font-size-asian="10.5pt" style:font-size-complex="10.5pt"/>
    </style:style>
    <style:style style:name="P22" style:family="paragraph" style:parent-style-name="Table_20_Contents">
      <loext:graphic-properties draw:fill="none"/>
      <style:paragraph-properties fo:margin-left="0cm" fo:margin-right="0cm" fo:orphans="0" fo:widows="0" fo:text-indent="0cm" style:auto-text-indent="false" fo:background-color="transparent" text:number-lines="false" text:line-number="0"/>
      <style:text-properties fo:color="#000000" loext:opacity="100%" style:font-name="Arial" fo:font-size="10.5pt" style:text-underline-style="none" officeooo:rsid="001c39ee" officeooo:paragraph-rsid="0023e689" style:font-size-asian="10.5pt" style:font-size-complex="10.5pt"/>
    </style:style>
    <style:style style:name="P23" style:family="paragraph" style:parent-style-name="Table_20_Contents">
      <style:text-properties fo:color="#000000" loext:opacity="100%" style:font-name="Arial" fo:font-size="10.5pt" style:text-underline-style="none" officeooo:rsid="001c39ee" officeooo:paragraph-rsid="0023e689" style:font-size-asian="10.5pt" style:font-size-complex="10.5pt"/>
    </style:style>
    <style:style style:name="P24" style:family="paragraph" style:parent-style-name="Table_20_Contents">
      <style:text-properties fo:color="#000000" loext:opacity="100%" style:font-name="Arial" fo:font-size="10.5pt" style:text-underline-style="none" fo:font-weight="bold" officeooo:rsid="001c39ee" officeooo:paragraph-rsid="0023e689" style:font-size-asian="10.5pt" style:font-weight-asian="bold" style:font-size-complex="10.5pt" style:font-weight-complex="bold"/>
    </style:style>
    <style:style style:name="P25" style:family="paragraph" style:parent-style-name="Table_20_Contents">
      <style:text-properties style:font-name="Arial" fo:font-size="10.5pt" officeooo:rsid="0023e689" officeooo:paragraph-rsid="0023e689" style:font-size-asian="10.5pt" style:font-size-complex="10.5pt"/>
    </style:style>
    <style:style style:name="T1" style:family="text">
      <style:text-properties officeooo:rsid="001a2a96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officeooo:rsid="002035ec" style:font-weight-asian="bold" style:font-weight-complex="bold"/>
    </style:style>
    <style:style style:name="T4" style:family="text">
      <style:text-properties fo:font-weight="bold" officeooo:rsid="0025e369" style:font-weight-asian="bold" style:font-weight-complex="bold"/>
    </style:style>
    <style:style style:name="T5" style:family="text">
      <style:text-properties fo:font-weight="bold" officeooo:rsid="00244e51" style:font-weight-asian="bold" style:font-weight-complex="bold"/>
    </style:style>
    <style:style style:name="T6" style:family="text">
      <style:text-properties fo:font-weight="bold" officeooo:rsid="002d60a6" style:font-weight-asian="bold" style:font-weight-complex="bold"/>
    </style:style>
    <style:style style:name="T7" style:family="text">
      <style:text-properties fo:font-weight="bold" officeooo:rsid="0023e689" style:font-weight-asian="bold" style:font-weight-complex="bold"/>
    </style:style>
    <style:style style:name="T8" style:family="text">
      <style:text-properties officeooo:rsid="001e9955"/>
    </style:style>
    <style:style style:name="T9" style:family="text">
      <style:text-properties fo:color="#000000" loext:opacity="100%" fo:font-size="10.5pt" style:text-underline-style="none" style:font-size-asian="10.5pt" style:font-size-complex="10.5pt"/>
    </style:style>
    <style:style style:name="T10" style:family="text">
      <style:text-properties officeooo:rsid="0022f0da"/>
    </style:style>
    <style:style style:name="T11" style:family="text">
      <style:text-properties officeooo:rsid="0023e689"/>
    </style:style>
    <style:style style:name="T12" style:family="text">
      <style:text-properties officeooo:rsid="002add68"/>
    </style:style>
    <style:style style:name="T13" style:family="text">
      <style:text-properties fo:font-size="10.5pt" style:font-size-asian="10.5pt" style:font-size-complex="10.5pt"/>
    </style:style>
    <style:style style:name="T14" style:family="text">
      <style:text-properties fo:font-size="10.5pt" officeooo:rsid="002d60a6" style:font-size-asian="10.5pt" style:font-size-complex="10.5pt"/>
    </style:style>
    <style:style style:name="T15" style:family="text">
      <style:text-properties fo:font-size="10.5pt" officeooo:rsid="0023e689" style:font-size-asian="10.5pt" style:font-size-complex="10.5pt"/>
    </style:style>
    <style:style style:name="T16" style:family="text">
      <style:text-properties officeooo:rsid="002035ec"/>
    </style:style>
    <style:style style:name="T17" style:family="text">
      <style:text-properties officeooo:rsid="002d60a6"/>
    </style:style>
    <style:style style:name="T18" style:family="text">
      <style:text-properties officeooo:rsid="002a8bab"/>
    </style:style>
    <style:style style:name="T19" style:family="text">
      <style:text-properties officeooo:rsid="002448c5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/>
        <table:table-column table:style-name="Tabelle1.B"/>
        <table:table-column table:style-name="Tabelle1.C"/>
        <table:table-row>
          <table:table-cell table:style-name="Tabelle1.A1" office:value-type="string">
            <text:p text:style-name="P19"><text:span text:style-name="T2">KINDERWORKSHOP </text:span><text:span text:style-name="T1">(Teilnehmerzahl 6 Kinder) </text:span></text:p>
            <text:p text:style-name="P20"/>
            <text:p text:style-name="P7">für Jungen und Mädchen <text:s text:c="3"/>- <text:span text:style-name="T10">keine Vorkenntnisse erforderlich -</text:span></text:p>
            <text:p text:style-name="P12"/>
            <text:p text:style-name="P3">Veranstaltungsort: </text:p>
            <text:p text:style-name="P9">Comptoir<text:span text:style-name="T12">gebäude</text:span> auf dem E<text:span text:style-name="T19">RBA</text:span>-Gelände </text:p>
            <text:p text:style-name="P10">Spinnereigarten 1, Wangen im Allgäu</text:p>
            <text:p text:style-name="P10"/>
            <text:p text:style-name="P10"/>
            <text:p text:style-name="P6">Veranstaltungstermine:</text:p>
            <text:p text:style-name="P11"/>
            <text:p text:style-name="P11">Samstag, 10.10.2026<text:tab/>14.00 – 17.<text:span text:style-name="T11">00</text:span> Uhr</text:p>
            <text:p text:style-name="P11">Samstag, 14.11.2026<text:tab/>14.00 – 17.<text:span text:style-name="T11">00</text:span> Uhr</text:p>
            <text:p text:style-name="P15">Samstag, 05.12.2026<text:tab/>14.00 – 17.00 Uhr</text:p>
            <text:p text:style-name="P4"/>
            <text:p text:style-name="P11"/>
            <text:p text:style-name="P14"><text:span text:style-name="T8">Teilnahmegebühr</text:span> pro Kind <text:span text:style-name="T2">30,00</text:span> Euro inkl. Material <text:span text:style-name="T11">(Stoff, Stickrahmen </text:span></text:p>
            <text:p text:style-name="P15">und -garn, 1 Passepartout-Herz).</text:p>
            <text:p text:style-name="P11"/>
            <text:p text:style-name="P14"><text:span text:style-name="T11">Die Kinder dürfen ganz nach ihren Vorstellungen ein kleines Quadrat </text:span>mit Nadel und Faden <text:span text:style-name="T11">malen (sticken) und es anschließend in einem Passe</text:span>partout-<text:span text:style-name="T11">H</text:span>erz einkleben.</text:p>
            <text:p text:style-name="P13"/>
            <text:p text:style-name="P2"><text:span text:style-name="T15">A</text:span><text:span text:style-name="T13">nmeldungen bitte per </text:span><text:span text:style-name="T14">Anmeldeformular </text:span><text:span text:style-name="T13">an </text:span><text:a xlink:type="simple" xlink:href="mailto:fadenmalerei@gmail.com" text:style-name="Internet_20_link" text:visited-style-name="Visited_20_Internet_20_Link"><text:span text:style-name="T13">fadenmalerei@gmail.com</text:span></text:a><text:span text:style-name="T13"> oder </text:span><text:span text:style-name="T14">geben Sie es </text:span><text:span text:style-name="T13">direkt im Comptoir-</text:span><text:span text:style-name="T14">Gebäude ab.</text:span></text:p>
            <text:p text:style-name="P16"/>
            <text:p text:style-name="P17"><text:span text:style-name="T2">D</text:span><text:span text:style-name="T3">ie Teiln</text:span><text:span text:style-name="T7">ahme</text:span><text:span text:style-name="T3">gebühr </text:span><text:span text:style-name="T2">in Höhe von</text:span><text:span text:style-name="T4"> </text:span><text:span text:style-name="T7">30</text:span><text:span text:style-name="T4"> </text:span><text:span text:style-name="T2">Euro </text:span><text:span text:style-name="T5">wird eine Woche vor Beginn des Workshops fällig. </text:span><text:span text:style-name="T6">Die Bankverbindung ist auf dem Anmeldeformular angegeben.</text:span><text:span text:style-name="T2"> Bei Absagen direkt am Veranstaltungstag </text:span><text:span text:style-name="T5">kann</text:span><text:span text:style-name="T3"> die Teilnehmergebühr </text:span><text:span text:style-name="T5">leider </text:span><text:span text:style-name="T3">nicht erstattet </text:span><text:span text:style-name="T4">werden</text:span><text:span text:style-name="T16">.</text:span> </text:p>
            <text:p text:style-name="P17"/>
            <text:p text:style-name="P16"><text:span text:style-name="T17">Haben</text:span> Sie <text:span text:style-name="T11">oder Ihre Kinder </text:span>Interesse an einem <text:span text:style-name="T11">Wo</text:span>rkshop <text:span text:style-name="T11">mit Freundinnen und Freunden</text:span> <text:span text:style-name="T17">oder einem Workshop gemeinsam </text:span><text:span text:style-name="T11">mit Mama und/oder Papa, </text:span>sprechen Sie Frau <text:span text:style-name="T12">J</text:span>ezeran <text:span text:style-name="T12">oder mich </text:span>gerne an. </text:p>
            <text:p text:style-name="P16"/>
            <text:p text:style-name="P18"/>
            <text:p text:style-name="P24">Yvonne’s Fadenmalerei<text:tab/><text:tab/><text:tab/><text:span text:style-name="T18">Comptoir-Gebäude</text:span></text:p>
            <text:p text:style-name="P23">Yvonne Sell-Wolpert<text:tab/><text:tab/><text:tab/><text:tab/><text:span text:style-name="T18">Tina Jezeran</text:span></text:p>
            <text:p text:style-name="P23">Brahmsweg 3<text:tab/><text:tab/><text:tab/><text:tab/><text:tab/><text:span text:style-name="T18">Spinnereigarten 1</text:span></text:p>
            <text:p text:style-name="P23">72348 Rosenfeld<text:tab/><text:tab/><text:tab/><text:tab/><text:span text:style-name="T18">88239 Wangen i.A. </text:span>07428/9381817</text:p>
            <text:p text:style-name="P1"><text:a xlink:type="simple" xlink:href="mailto:fadenmalerei@gmail.com" text:style-name="Internet_20_link" text:visited-style-name="Visited_20_Internet_20_Link"><text:span text:style-name="T9">fadenmalerei@gmail.com</text:span></text:a></text:p>
            <text:p text:style-name="P22">yvonne.sell-wolpert.de</text:p>
          </table:table-cell>
          <table:table-cell table:style-name="Tabelle1.A1" office:value-type="string">
            <text:p text:style-name="P23"/>
          </table:table-cell>
          <table:table-cell table:style-name="Tabelle1.A1" office:value-type="string">
            <text:p text:style-name="P21"><text:span text:style-name="T2">KINDERWORKSHOP </text:span><text:span text:style-name="T1">(Teilnehmerzahl 6 Kinder) </text:span></text:p>
            <text:p text:style-name="P21"/>
            <text:p text:style-name="P8">für Jungen und Mädchen <text:s text:c="3"/>- <text:span text:style-name="T10">keine Vorkenntnisse erforderlich -</text:span></text:p>
            <text:p text:style-name="P12"/>
            <text:p text:style-name="P3">Veranstaltungsort: </text:p>
            <text:p text:style-name="P9">Comptoir<text:span text:style-name="T12">gebäude</text:span> auf dem E<text:span text:style-name="T19">RBA</text:span>-Gelände </text:p>
            <text:p text:style-name="P10">Spinnereigarten 1, Wangen im Allgäu</text:p>
            <text:p text:style-name="P10"/>
            <text:p text:style-name="P10"/>
            <text:p text:style-name="P6">Veranstaltungstermine:</text:p>
            <text:p text:style-name="P14"/>
            <text:p text:style-name="P14">Samstag, 10.10.2026<text:tab/>14.00 – 17.<text:span text:style-name="T11">00</text:span> Uhr</text:p>
            <text:p text:style-name="P14">Samstag, 14.11.2026<text:tab/>14.00 – 17.<text:span text:style-name="T11">00</text:span> Uhr</text:p>
            <text:p text:style-name="P15">Samstag, 05.12.2026<text:tab/>14.00 – 17.00 Uhr</text:p>
            <text:p text:style-name="P5"/>
            <text:p text:style-name="P14"/>
            <text:p text:style-name="P14"><text:span text:style-name="T8">Teilnahmegebühr</text:span> pro Kind <text:span text:style-name="T2">30,00</text:span> Euro inkl. Material <text:span text:style-name="T11">(Stoff, Stickrahmen </text:span></text:p>
            <text:p text:style-name="P15">und -garn, 1 Passepartout-Herz).</text:p>
            <text:p text:style-name="P14"/>
            <text:p text:style-name="P14"><text:span text:style-name="T11">Die Kinder dürfen ganz nach ihren Vorstellungen ein kleines Quadrat </text:span>mit Nadel und Faden <text:span text:style-name="T11">malen (sticken) und es anschließend in einem Passe</text:span>partout-<text:span text:style-name="T11">H</text:span>erz einkleben.</text:p>
            <text:p text:style-name="P14"/>
            <text:p text:style-name="P2"><text:span text:style-name="T15">A</text:span><text:span text:style-name="T13">nmeldungen bitte per </text:span><text:span text:style-name="T14">Anmeldeformular </text:span><text:span text:style-name="T13">an </text:span><text:a xlink:type="simple" xlink:href="mailto:fadenmalerei@gmail.com" text:style-name="Internet_20_link" text:visited-style-name="Visited_20_Internet_20_Link"><text:span text:style-name="T13">fadenmalerei@gmail.com</text:span></text:a><text:span text:style-name="T13"> oder </text:span><text:span text:style-name="T14">geben Sie es </text:span><text:span text:style-name="T13">direkt im Comptoir-</text:span><text:span text:style-name="T14">Gebäude ab.</text:span></text:p>
            <text:p text:style-name="P16"/>
            <text:p text:style-name="P17"><text:span text:style-name="T2">D</text:span><text:span text:style-name="T3">ie Teiln</text:span><text:span text:style-name="T7">ahme</text:span><text:span text:style-name="T3">gebühr </text:span><text:span text:style-name="T2">in Höhe von</text:span><text:span text:style-name="T4"> </text:span><text:span text:style-name="T7">30</text:span><text:span text:style-name="T4"> </text:span><text:span text:style-name="T2">Euro </text:span><text:span text:style-name="T5">wird eine Woche vor Beginn des Workshops fällig. </text:span><text:span text:style-name="T6">Die Bankverbindung ist auf dem Anmeldeformular angegeben.</text:span><text:span text:style-name="T2"> Bei Absagen direkt am Veranstaltungstag </text:span><text:span text:style-name="T5">kann</text:span><text:span text:style-name="T3"> die Teilnehmergebühr </text:span><text:span text:style-name="T5">leider </text:span><text:span text:style-name="T3">nicht erstattet </text:span><text:span text:style-name="T4">werden</text:span><text:span text:style-name="T16">.</text:span> </text:p>
            <text:p text:style-name="P17"/>
            <text:p text:style-name="P16"><text:span text:style-name="T17">Haben</text:span> Sie <text:span text:style-name="T11">oder Ihre Kinder </text:span>Interesse an einem <text:span text:style-name="T11">Wo</text:span>rkshop <text:span text:style-name="T11">mit Freundinnen und Freunden</text:span> <text:span text:style-name="T17">oder einem Workshop gemeinsam </text:span><text:span text:style-name="T11">mit Mama und/oder Papa, </text:span>sprechen Sie Frau <text:span text:style-name="T12">J</text:span>ezeran <text:span text:style-name="T12">oder mich </text:span>gerne an. </text:p>
            <text:p text:style-name="P16"/>
            <text:p text:style-name="P18"/>
            <text:p text:style-name="P24">Yvonne’s Fadenmalerei<text:tab/><text:tab/><text:tab/><text:span text:style-name="T18">Comptoir-Gebäude</text:span></text:p>
            <text:p text:style-name="P23">Yvonne Sell-Wolpert<text:tab/><text:tab/><text:tab/><text:tab/><text:span text:style-name="T18">Tina Jezeran</text:span></text:p>
            <text:p text:style-name="P23">Brahmsweg 3<text:tab/><text:tab/><text:tab/><text:tab/><text:tab/><text:span text:style-name="T18">Spinnereigarten 1</text:span></text:p>
            <text:p text:style-name="P23">72348 Rosenfeld<text:tab/><text:tab/><text:tab/><text:tab/><text:span text:style-name="T18">88239 Wangen i.A. </text:span>07428/9381817</text:p>
            <text:p text:style-name="P1"><text:a xlink:type="simple" xlink:href="mailto:fadenmalerei@gmail.com" text:style-name="Internet_20_link" text:visited-style-name="Visited_20_Internet_20_Link"><text:span text:style-name="T9">fadenmalerei@gmail.com</text:span></text:a></text:p>
            <text:p text:style-name="P22">yvonne.sell-wolpert.de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0.9cm" fo:margin-bottom="0.9cm" fo:margin-left="0.801cm" fo:margin-right="0.8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27T11:40:03.377000000</meta:creation-date>
    <dc:date>2026-07-26T16:32:16.587000000</dc:date>
    <meta:editing-duration>PT39M51S</meta:editing-duration>
    <meta:editing-cycles>8</meta:editing-cycles>
    <meta:generator>LibreOffice/7.3.7.2$Windows_X86_64 LibreOffice_project/e114eadc50a9ff8d8c8a0567d6da8f454beeb84f</meta:generator>
    <meta:document-statistic meta:table-count="1" meta:image-count="0" meta:object-count="0" meta:page-count="1" meta:paragraph-count="42" meta:word-count="342" meta:character-count="2666" meta:non-whitespace-character-count="2318"/>
  </office:meta>
</office:document-meta>
</file>